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documentation_de_liberta_1"/><text:bookmark-start text:name="documentation_de_liberta"/>Documentation de Liberta<text:bookmark-end text:name="__RefHeading___documentation_de_liberta_1"/><text:bookmark-end text:name="documentation_de_liberta"/></text:h>
      <text:p text:style-name="Text_20_body">Bienvenue sur la documentation de Liberta. Elle est en cours de construction ; n'hésitez pas à revenir souvent, elle est amenée à changer régulièrement.</text:p>
      <text:p text:style-name="Text_20_body"><text:span text:style-name="Strong_20_Emphasis"><text:a xlink:type="simple" xlink:href="https://www.liberta.vip" text:style-name="Internet_20_link" text:visited-style-name="Visited_20_Internet_20_Link">Liberta</text:a></text:span> est un hébergeur éthique et respectueux des données personnelles qu'il héberge, utilisant exclusivement des logiciels libres <text:a xlink:type="simple" xlink:href="https://fr.wikipedia.org/wiki/Free_Software_Foundation" text:style-name="Internet_20_link" text:visited-style-name="Visited_20_Internet_20_Link">au sens de la FSF</text:a>.</text:p>
      <text:p text:style-name="Text_20_body">Liberta propose depuis 2019 un panel de services allant de l'hébergement cloud au site web en passant par la diffusion audio et vidéo et la visioconférence. De nouveau services voient le jour régulièrement.</text:p>
      <text:p text:style-name="Text_20_body">Liberta a proposé sa candidature pour rejoindre le collectif des <text:a xlink:type="simple" xlink:href="https://chatons.org" text:style-name="Internet_20_link" text:visited-style-name="Visited_20_Internet_20_Link">CHATONS</text:a>, le « Collectif d'Hébergeurs Alternatifs, Transparents, Ouverts, Neutres et Solidaires », une belle initiative chapeautée par <text:a xlink:type="simple" xlink:href="https://framasoft.org" text:style-name="Internet_20_link" text:visited-style-name="Visited_20_Internet_20_Link">Framasoft</text:a>, un grand merci à elleux.</text:p>
      <text:p text:style-name="Text_20_body">**Liberta est financé à 100 % sur les finances personnelles de l'administrateur et par vos dons. **</text:p>
      <text:p text:style-name="Text_20_body">Pour le moment, aucune offre tarifaire n'a été mise en place. Des offres « premium » verront certainement le jour mais Liberta s'engage à toujours conserver une offre gratuite pour réduire la fracture numérique et garantir l'accès au plus grand nombre de personnes (et de bourses).</text:p>
      <text:p text:style-name="Text_20_body">Si vous désirez que cet hébergeur puisse continuer à exister (voire à grandir dans l'idéal !), n'hésitez pas à nous faire un don, ponctuel ou récurrent, pour nous soutenir et nous encourager :</text:p>
      <text:list text:style-name="List_20_1" text:continue-numbering="false">
        <text:list-item>
          <text:p text:style-name="List_20_1_Content_First"> <text:span text:style-name="Strong_20_Emphasis"><text:a xlink:type="simple" xlink:href="https://liberapay.com/Libertadmin" text:style-name="Internet_20_link" text:visited-style-name="Visited_20_Internet_20_Link">Nous soutenir sur LiberaPay</text:a></text:span></text:p>
        </text:list-item>
        <text:list-item>
          <text:p text:style-name="List_20_1_Content_Last"> <text:span text:style-name="Strong_20_Emphasis"><text:a xlink:type="simple" xlink:href="https://opencollective.com/liberta" text:style-name="Internet_20_link" text:visited-style-name="Visited_20_Internet_20_Link">Nous soutenir sur Open Collective</text:a></text:span></text:p>
        </text:list-item>
      </text:list>
      <text:h text:style-name="Heading_20_2" text:outline-level="2"><text:bookmark-start text:name="__RefHeading___a_propos_de_liberta_2"/><text:bookmark-start text:name="a_propos_de_liberta"/>À propos de Liberta<text:bookmark-end text:name="__RefHeading___a_propos_de_liberta_2"/><text:bookmark-end text:name="a_propos_de_liberta"/></text:h>
      <text:list text:style-name="List_20_1" text:continue-numbering="false">
        <text:list-item>
          <text:p text:style-name="LastListParagraph_List_20_1_Content_First"> <text:a xlink:type="simple" xlink:href="https://doc.liberta.vip/legal/qui-sommes-nous" text:style-name="Internet_20_link" text:visited-style-name="Visited_20_Internet_20_Link">Qui sommes-nous ?</text:a></text:p>
        </text:list-item>
      </text:list>
      <text:list text:style-name="List_20_1" text:continue-numbering="false">
        <text:list-item>
          <text:p text:style-name="LastListParagraph_List_20_1_Content_First"> <text:a xlink:type="simple" xlink:href="https://doc.liberta.vip/legal/notre-politique-de-confidentialite" text:style-name="Internet_20_link" text:visited-style-name="Visited_20_Internet_20_Link">Notre politique de confidentialité</text:a></text:p>
        </text:list-item>
      </text:list>
      <text:list text:style-name="List_20_1" text:continue-numbering="false">
        <text:list-item>
          <text:p text:style-name="LastListParagraph_List_20_1_Content_First"> <text:a xlink:type="simple" xlink:href="https://doc.liberta.vip/legal/nos-conditions-d-utilisation" text:style-name="Internet_20_link" text:visited-style-name="Visited_20_Internet_20_Link">Nos conditions d'utilisation</text:a></text:p>
        </text:list-item>
      </text:list>
      <text:h text:style-name="Heading_20_2" text:outline-level="2"><text:bookmark-start text:name="__RefHeading___les_services_liberta_3"/><text:bookmark-start text:name="les_services_liberta"/>Les services Liberta<text:bookmark-end text:name="__RefHeading___les_services_liberta_3"/><text:bookmark-end text:name="les_services_liberta"/></text:h>
      <text:list text:style-name="List_20_1" text:continue-numbering="false">
        <text:list-item>
          <text:p text:style-name="LastListParagraph_List_20_1_Content_First"> <text:a xlink:type="simple" xlink:href="https://doc.liberta.vip/support/cloud" text:style-name="Internet_20_link" text:visited-style-name="Visited_20_Internet_20_Link">Liberta Cloud (Nextcloud)</text:a></text:p>
        </text:list-item>
      </text:list>
      <text:list text:style-name="List_20_1" text:continue-numbering="false">
        <text:list-item>
          <text:p text:style-name="LastListParagraph_List_20_1_Content_First"> <text:a xlink:type="simple" xlink:href="https://doc.liberta.vip/support/video" text:style-name="Internet_20_link" text:visited-style-name="Visited_20_Internet_20_Link">Liberta Vidéo (Peertube)</text:a></text:p>
        </text:list-item>
      </text:list>
      <text:list text:style-name="List_20_1" text:continue-numbering="false">
        <text:list-item>
          <text:p text:style-name="LastListParagraph_List_20_1_Content_First"> <text:a xlink:type="simple" xlink:href="https://doc.liberta.vip/support/audio" text:style-name="Internet_20_link" text:visited-style-name="Visited_20_Internet_20_Link">Liberta Audio (Funkwhale)</text:a></text:p>
        </text:list-item>
      </text:list>
      <text:list text:style-name="List_20_1" text:continue-numbering="false">
        <text:list-item>
          <text:p text:style-name="LastListParagraph_List_20_1_Content_First"> <text:a xlink:type="simple" xlink:href="https://doc.liberta.vip/support/visio" text:style-name="Internet_20_link" text:visited-style-name="Visited_20_Internet_20_Link">Liberta Visio (Jitsi Meet)</text:a></text:p>
        </text:list-item>
      </text:list>
      <text:list text:style-name="List_20_1" text:continue-numbering="false">
        <text:list-item>
          <text:p text:style-name="LastListParagraph_List_20_1_Content_First"> <text:a xlink:type="simple" xlink:href="https://doc.liberta.vip/support/blog" text:style-name="Internet_20_link" text:visited-style-name="Visited_20_Internet_20_Link">Liberta Blogs (Plume)</text:a></text:p>
        </text:list-item>
      </text:list>
      <text:list text:style-name="List_20_1" text:continue-numbering="false">
        <text:list-item>
          <text:p text:style-name="LastListParagraph_List_20_1_Content_First"> <text:a xlink:type="simple" xlink:href="https://doc.liberta.vip/support/social" text:style-name="Internet_20_link" text:visited-style-name="Visited_20_Internet_20_Link">Liberta Social (Pleroma)</text:a></text:p>
        </text:list-item>
      </text:list>
      <text:h text:style-name="Heading_20_2" text:outline-level="2"><text:bookmark-start text:name="__RefHeading___documentation_technique_4"/><text:bookmark-start text:name="documentation_technique"/>Documentation technique<text:bookmark-end text:name="__RefHeading___documentation_technique_4"/><text:bookmark-end text:name="documentation_technique"/></text:h>
      <text:list text:style-name="List_20_1" text:continue-numbering="false">
        <text:list-item>
          <text:p text:style-name="LastListParagraph_List_20_1_Content_First"> <text:a xlink:type="simple" xlink:href="https://doc.liberta.vip/tech/infrastructure" text:style-name="Internet_20_link" text:visited-style-name="Visited_20_Internet_20_Link">L'infrastructure de Liberta</text:a></text:p>
        </text:list-item>
      </text:list>
      <text:h text:style-name="Heading_20_2" text:outline-level="2"><text:bookmark-start text:name="__RefHeading___nous_contacter_5"/><text:bookmark-start text:name="nous_contacter"/>Nous contacter<text:bookmark-end text:name="__RefHeading___nous_contacter_5"/><text:bookmark-end text:name="nous_contacter"/></text:h>
      <text:list text:style-name="List_20_1" text:continue-numbering="false">
        <text:list-item>
          <text:p text:style-name="LastListParagraph_List_20_1_Content_First"> <text:a xlink:type="simple" xlink:href="mailto:mailto:libertadmin@liberta.vip" text:style-name="Internet_20_link" text:visited-style-name="Visited_20_Internet_20_Link">Envoyez-nous un courrie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2::31:20</meta:creation-date>
    <dc:creator>Generated</dc:creator>
    <dc:date>2026-09-17T12::31:20</dc:date>
    <dc:language>en-US</dc:language>
    <meta:editing-cycles>1</meta:editing-cycles>
    <meta:editing-duration>PT0S</meta:editing-duration>
    <dc:title>start</dc:title>
  </office:meta>
</office:document-meta>
</file>