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8dee9c25540446b9147bf8c2030c2e24.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ech:hypervisor-01"/><text:bookmark-start text:name="__RefHeading___hypervisor-01_1"/><text:bookmark-start text:name="hypervisor-01"/>hypervisor-01<text:bookmark-end text:name="__RefHeading___hypervisor-01_1"/><text:bookmark-end text:name="hypervisor-01"/></text:h>
      <text:h text:style-name="Heading_20_2" text:outline-level="2"><text:bookmark-start text:name="__RefHeading___machine_2"/><text:bookmark-start text:name="machine"/>Machine<text:bookmark-end text:name="__RefHeading___machine_2"/><text:bookmark-end text:name="machine"/></text:h>
      <text:list text:style-name="List_20_1" text:continue-numbering="false">
        <text:list-item>
          <text:p text:style-name="List_20_1_Content_First"> Partie matérielle</text:p>
          <text:list text:style-name="List_20_1">
            <text:list-item>
              <text:p text:style-name="List_20_1_Content"> Serveur HP (SB64)</text:p>
            </text:list-item>
            <text:list-item>
              <text:p text:style-name="List_20_1_Content"> 1 processeur 8 cœurs Intel Xeon E3-1275V6</text:p>
            </text:list-item>
            <text:list-item>
              <text:p text:style-name="List_20_1_Content"> 4 barrettes pour un total de 64 Go de mémoire RAM DDR4, ECC</text:p>
            </text:list-item>
            <text:list-item>
              <text:p text:style-name="List_20_1_Content"> 1 disque SSD SATA de 256 Go</text:p>
            </text:list-item>
            <text:list-item>
              <text:p text:style-name="List_20_1_Content"> 2 disques SATA Enterprise de 4 To</text:p>
            </text:list-item>
            <text:list-item>
              <text:p text:style-name="List_20_1_Content_Last"> 1 carte réseau 1 Gbit/s Intel I219-LM</text:p>
            </text:list-item>
          </text:list>
        </text:list-item>
      </text:list>
      <text:list text:style-name="List_20_1" text:continue-numbering="false">
        <text:list-item>
          <text:p text:style-name="List_20_1_Content_First"> Partie logicielle</text:p>
          <text:list text:style-name="List_20_1">
            <text:list-item>
              <text:p text:style-name="List_20_1_Content"> Système d'exploitation : <text:a xlink:type="simple" xlink:href="https://www.debian.org" text:style-name="Internet_20_link" text:visited-style-name="Visited_20_Internet_20_Link">Debian</text:a> stable</text:p>
            </text:list-item>
            <text:list-item>
              <text:p text:style-name="List_20_1_Content"> Technologies de virtualisation : KVM, QEMU, libvirt</text:p>
            </text:list-item>
            <text:list-item>
              <text:p text:style-name="List_20_1_Content"> Stockage des machines virtuelles et des données : <text:a xlink:type="simple" xlink:href="https://zfsonlinux.org/" text:style-name="Internet_20_link" text:visited-style-name="Visited_20_Internet_20_Link">ZFS</text:a></text:p>
            </text:list-item>
            <text:list-item>
              <text:p text:style-name="List_20_1_Content"> 1 IPv4 : 159.69.59.13/32</text:p>
            </text:list-item>
            <text:list-item>
              <text:p text:style-name="List_20_1_Content_Last"> 1 IPv6 :  2a01:4f8:231:aa6::/64</text:p>
            </text:list-item>
          </text:list>
        </text:list-item>
      </text:list>
      <text:h text:style-name="Heading_20_2" text:outline-level="2"><text:bookmark-start text:name="__RefHeading___topologie_3"/><text:bookmark-start text:name="topologie"/>Topologie<text:bookmark-end text:name="__RefHeading___topologie_3"/><text:bookmark-end text:name="topologie"/></text:h>
      <text:list text:style-name="List_20_1" text:continue-numbering="false">
        <text:list-item>
          <text:p text:style-name="List_20_1_Content_First"> 1 hyperviseur KVM exposé sur Internet sur 159.69.59.13/32</text:p>
        </text:list-item>
        <text:list-item>
          <text:p text:style-name="List_20_1_Content"> plusieurs machines virtuelles KVM/QEMU pour les services, pilotées par libvirt, sur 192.168.10.0/24 :</text:p>
          <text:list text:style-name="List_20_1">
            <text:list-item>
              <text:p text:style-name="List_20_1_Content"> <text:a xlink:type="simple" xlink:href="https://doc.liberta.vip/tech/audio-01" text:style-name="Internet_20_link" text:visited-style-name="Visited_20_Internet_20_Link">audio-01</text:a> : Debian stable, Nginx, application Funkwhale, ffmpeg</text:p>
            </text:list-item>
            <text:list-item>
              <text:p text:style-name="List_20_1_Content"> <text:a xlink:type="simple" xlink:href="https://doc.liberta.vip/tech/mail-01" text:style-name="Internet_20_link" text:visited-style-name="Visited_20_Internet_20_Link">mail-01</text:a> : Debian stable, services mail Postfix, Dovecot, Amavis, Spamassassin, ClamAV, Sieve (déploiement à venir)</text:p>
            </text:list-item>
            <text:list-item>
              <text:p text:style-name="List_20_1_Content"> <text:a xlink:type="simple" xlink:href="https://doc.liberta.vip/tech/proxy-01" text:style-name="Internet_20_link" text:visited-style-name="Visited_20_Internet_20_Link">proxy-01</text:a> : Debian stable, proxy frontal Nginx et pare-feu iptables, bannissement par Fail2Ban</text:p>
            </text:list-item>
            <text:list-item>
              <text:p text:style-name="List_20_1_Content"> <text:a xlink:type="simple" xlink:href="https://doc.liberta.vip/tech/sql-01" text:style-name="Internet_20_link" text:visited-style-name="Visited_20_Internet_20_Link">sql-01</text:a> : Debian stable, services MySQL et PostgreSQL</text:p>
            </text:list-item>
            <text:list-item>
              <text:p text:style-name="List_20_1_Content"> <text:a xlink:type="simple" xlink:href="https://doc.liberta.vip/tech/video-01" text:style-name="Internet_20_link" text:visited-style-name="Visited_20_Internet_20_Link">video-01</text:a> : Debian stable, Nginx, application Peertube, ffmpeg</text:p>
            </text:list-item>
            <text:list-item>
              <text:p text:style-name="List_20_1_Content"> <text:a xlink:type="simple" xlink:href="https://doc.liberta.vip/tech/visio-01" text:style-name="Internet_20_link" text:visited-style-name="Visited_20_Internet_20_Link">visio-01</text:a> : Debian stable, Nginx, application Jitsi Meet</text:p>
            </text:list-item>
            <text:list-item>
              <text:p text:style-name="List_20_1_Content_Last"> <text:a xlink:type="simple" xlink:href="https://doc.liberta.vip/tech/web-01" text:style-name="Internet_20_link" text:visited-style-name="Visited_20_Internet_20_Link">web-01</text:a> : Debian stable, Nginx, services web, sites, blogs, sites internes, service Redis</text:p>
            </text:list-item>
          </text:list>
        </text:list-item>
      </text:list>
      <text:p text:style-name="Text_20_body">Toutes les requêtes venant d'internet sont pré-routées et redirigées via iptables vers une machine virtuelle, <text:a xlink:type="simple" xlink:href="https://doc.liberta.vip/tech/proxy-01" text:style-name="Internet_20_link" text:visited-style-name="Visited_20_Internet_20_Link">proxy-01</text:a>, protégée par un pare-feu et un système de bannissement. Elle a pour rôle de transférer les requêtes aux machines virtuelles ad-hoc et de protéger l'infrastructure.</text:p>
      <text:h text:style-name="Heading_20_2" text:outline-level="2"><text:bookmark-start text:name="__RefHeading___configuration_4"/><text:bookmark-start text:name="configuration"/>Configuration<text:bookmark-end text:name="__RefHeading___configuration_4"/><text:bookmark-end text:name="configuration"/></text:h>
      <text:h text:style-name="Heading_20_3" text:outline-level="3"><text:bookmark-start text:name="__RefHeading___systeme_d_exploitation_5"/><text:bookmark-start text:name="systeme_d_exploitation"/>Système d'exploitation<text:bookmark-end text:name="__RefHeading___systeme_d_exploitation_5"/><text:bookmark-end text:name="systeme_d_exploitation"/></text:h>
      <text:p text:style-name="Text_20_body">Debian stable (Debian 10 « Buster » au moment de la rédaction de cette page)</text:p>
      <text:h text:style-name="Heading_20_3" text:outline-level="3"><text:bookmark-start text:name="__RefHeading___paquets_installes_6"/><text:bookmark-start text:name="paquets_installes"/>Paquets installés<text:bookmark-end text:name="__RefHeading___paquets_installes_6"/><text:bookmark-end text:name="paquets_installes"/></text:h>
      <text:p text:style-name="Text_20_body">Pour virtualiser, il a fallu installer en particulier libvirt-daemon, qemu et zfsutils-linux ainsi que bridge-utils pour créer nos réseaux internes virtuels.
La liste des paquets :</text:p>
      <text:p text:style-name="Preformatted_20_Text">root@hypervisor-01 ~ # dpkg -l | grep '^i' |awk '{ print $2 }' | sed '/^$/d'| sort<text:line-break/>adduser<text:line-break/>adwaita-icon-theme<text:line-break/>amd64-microcode<text:line-break/>apparmor<text:line-break/>apt<text:line-break/>apt-file<text:line-break/>aptitude<text:line-break/>aptitude-common<text:line-break/>apt-utils<text:line-break/>at-spi2-core<text:line-break/>attr<text:line-break/>augeas-lenses<text:line-break/>base-files<text:line-break/>base-passwd<text:line-break/>bash<text:line-break/>bash-completion<text:line-break/>bind9-host<text:line-break/>binutils<text:line-break/>binutils-common:amd64<text:line-break/>binutils-x86-64-linux-gnu<text:line-break/>bolt<text:line-break/>bridge-utils<text:line-break/>bsdmainutils<text:line-break/>bsdutils<text:line-break/>btrfs-progs<text:line-break/>build-essential<text:line-break/>busybox<text:line-break/>bzip2<text:line-break/>ca-certificates<text:line-break/>ceph-common<text:line-break/>ceph-fuse<text:line-break/>cifs-utils<text:line-break/>console-setup<text:line-break/>console-setup-linux<text:line-break/>coreutils<text:line-break/>corosync<text:line-break/>cpio<text:line-break/>cpp<text:line-break/>cpp-8<text:line-break/>cpufrequtils<text:line-break/>cron<text:line-break/>cryptsetup-bin<text:line-break/>cryptsetup-run<text:line-break/>curl<text:line-break/>dash<text:line-break/>dbus<text:line-break/>dbus-user-session<text:line-break/>dconf-gsettings-backend:amd64<text:line-break/>dconf-service<text:line-break/>debconf<text:line-break/>debconf-i18n<text:line-break/>debian-archive-keyring<text:line-break/>debianutils<text:line-break/>diffutils<text:line-break/>dirmngr<text:line-break/>discover<text:line-break/>discover-data<text:line-break/>distro-info-data<text:line-break/>dkms<text:line-break/>dmeventd<text:line-break/>dmidecode<text:line-break/>dmsetup<text:line-break/>dnsmasq-base<text:line-break/>dns-root-data<text:line-break/>dosfstools<text:line-break/>dpkg<text:line-break/>dpkg-dev<text:line-break/>e2fsprogs<text:line-break/>ebtables<text:line-break/>efibootmgr<text:line-break/>eject<text:line-break/>ethtool<text:line-break/>exim4-base<text:line-break/>exim4-config<text:line-break/>exim4-daemon-light<text:line-break/>exuberant-ctags<text:line-break/>fail2ban<text:line-break/>fakeroot<text:line-break/>fdisk<text:line-break/>file<text:line-break/>findutils<text:line-break/>firmware-bnx2x<text:line-break/>firmware-linux-free<text:line-break/>firmware-realtek<text:line-break/>fontconfig<text:line-break/>fontconfig-config<text:line-break/>fonts-dejavu-core<text:line-break/>fuse<text:line-break/>fwupd<text:line-break/>fwupd-amd64-signed<text:line-break/>g++<text:line-break/>g++-8<text:line-break/>gcc<text:line-break/>gcc-8<text:line-break/>gcc-8-base:amd64<text:line-break/>gdisk<text:line-break/>genisoimage<text:line-break/>geoip-database<text:line-break/>gettext-base<text:line-break/>gir1.2-freedesktop:amd64<text:line-break/>gir1.2-glib-2.0:amd64<text:line-break/>gir1.2-libosinfo-1.0:amd64<text:line-break/>glib-networking:amd64<text:line-break/>glib-networking-common<text:line-break/>glib-networking-services<text:line-break/>glusterfs-common<text:line-break/>gnupg<text:line-break/>gnupg-l10n<text:line-break/>gnupg-utils<text:line-break/>gpg<text:line-break/>gpg-agent<text:line-break/>gpgconf<text:line-break/>gpgsm<text:line-break/>gpgv<text:line-break/>gpg-wks-client<text:line-break/>gpg-wks-server<text:line-break/>grep<text:line-break/>groff-base<text:line-break/>grub2-common<text:line-break/>grub-common<text:line-break/>grub-efi-amd64-bin<text:line-break/>grub-pc<text:line-break/>grub-pc-bin<text:line-break/>gsettings-desktop-schemas<text:line-break/>gstreamer1.0-libav:amd64<text:line-break/>gstreamer1.0-plugins-base:amd64<text:line-break/>gstreamer1.0-plugins-good:amd64<text:line-break/>gstreamer1.0-plugins-ugly:amd64<text:line-break/>gstreamer1.0-x:amd64<text:line-break/>gtk-update-icon-cache<text:line-break/>guile-2.2-libs:amd64<text:line-break/>gzip<text:line-break/>haveged<text:line-break/>hdparm<text:line-break/>hicolor-icon-theme<text:line-break/>hostname<text:line-break/>htop<text:line-break/>i965-va-driver:amd64<text:line-break/>ibverbs-providers:amd64<text:line-break/>ifenslave<text:line-break/>iftop<text:line-break/>ifupdown<text:line-break/>init<text:line-break/>initramfs-tools<text:line-break/>initramfs-tools-core<text:line-break/>init-system-helpers<text:line-break/>installation-report<text:line-break/>intel-media-va-driver:amd64<text:line-break/>intel-microcode<text:line-break/>iotop<text:line-break/>iperf<text:line-break/>iproute2<text:line-break/>ipset<text:line-break/>iptables<text:line-break/>iptables-persistent<text:line-break/>iputils-clockdiff<text:line-break/>iputils-ping<text:line-break/>iputils-tracepath<text:line-break/>ipxe-qemu<text:line-break/>irqbalance<text:line-break/>isc-dhcp-client<text:line-break/>isc-dhcp-common<text:line-break/>iso-codes<text:line-break/>iucode-tool<text:line-break/>javascript-common<text:line-break/>kbd<text:line-break/>keyboard-configuration<text:line-break/>keyutils<text:line-break/>klibc-utils<text:line-break/>kmod<text:line-break/>kpartx<text:line-break/>krb5-locales<text:line-break/>laptop-detect<text:line-break/>less<text:line-break/>liba52-0.7.4:amd64<text:line-break/>libaa1:amd64<text:line-break/>libaacs0:amd64<text:line-break/>libacl1:amd64<text:line-break/>libacl1-dev:amd64<text:line-break/>libaio1:amd64<text:line-break/>libalgorithm-diff-perl<text:line-break/>libalgorithm-diff-xs-perl<text:line-break/>libalgorithm-merge-perl<text:line-break/>libaom0:amd64<text:line-break/>libapparmor1:amd64<text:line-break/>libapt-inst2.0:amd64<text:line-break/>libapt-pkg5.0:amd64<text:line-break/>libapt-pkg-perl<text:line-break/>libarchive13:amd64<text:line-break/>libargon2-1:amd64<text:line-break/>libasan5:amd64<text:line-break/>libasound2:amd64<text:line-break/>libasound2-data<text:line-break/>libass9:amd64<text:line-break/>libassuan0:amd64<text:line-break/>libasyncns0:amd64<text:line-break/>libatk1.0-0:amd64<text:line-break/>libatk1.0-data<text:line-break/>libatk-bridge2.0-0:amd64<text:line-break/>libatomic1:amd64<text:line-break/>libatspi2.0-0:amd64<text:line-break/>libattr1:amd64<text:line-break/>libattr1-dev:amd64<text:line-break/>libaudit1:amd64<text:line-break/>libaudit-common<text:line-break/>libaugeas0:amd64<text:line-break/>libauthen-sasl-perl<text:line-break/>libavahi-client3:amd64<text:line-break/>libavahi-common3:amd64<text:line-break/>libavahi-common-data:amd64<text:line-break/>libavc1394-0:amd64<text:line-break/>libavcodec58:amd64<text:line-break/>libavfilter7:amd64<text:line-break/>libavformat58:amd64<text:line-break/>libavutil56:amd64<text:line-break/>libbabeltrace1:amd64<text:line-break/>libbdplus0:amd64<text:line-break/>libbind9-161:amd64<text:line-break/>libbinutils:amd64<text:line-break/>libblkid1:amd64<text:line-break/>libbluetooth3:amd64<text:line-break/>libbluray2:amd64<text:line-break/>libboost-atomic1.67.0:amd64<text:line-break/>libboost-iostreams1.67.0:amd64<text:line-break/>libboost-program-options1.67.0:amd64<text:line-break/>libboost-regex1.67.0:amd64<text:line-break/>libboost-system1.67.0:amd64<text:line-break/>libboost-thread1.67.0:amd64<text:line-break/>libbrlapi0.6:amd64<text:line-break/>libbs2b0:amd64<text:line-break/>libbsd0:amd64<text:line-break/>libbytes-random-secure-perl<text:line-break/>libbz2-1.0:amd64<text:line-break/>libc6:amd64<text:line-break/>libc6-dev:amd64<text:line-break/>libcaca0:amd64<text:line-break/>libcacard0:amd64<text:line-break/>libcairo2:amd64<text:line-break/>libcairo-gobject2:amd64<text:line-break/>libcap2:amd64<text:line-break/>libcap2-bin<text:line-break/>libcap-ng0:amd64<text:line-break/>libcapstone3:amd64<text:line-break/>libc-bin<text:line-break/>libcc1-0:amd64<text:line-break/>libc-dev-bin<text:line-break/>libcdio18:amd64<text:line-break/>libcdparanoia0:amd64<text:line-break/>libcephfs2:amd64<text:line-break/>libcfg7:amd64<text:line-break/>libchromaprint1:amd64<text:line-break/>libc-l10n<text:line-break/>libcmap4:amd64<text:line-break/>libcodec2-0.8.1:amd64<text:line-break/>libcolord2:amd64<text:line-break/>libcom-err2:amd64<text:line-break/>libcommon-sense-perl<text:line-break/>libconvert-asn1-perl<text:line-break/>libcorosync-common4:amd64<text:line-break/>libcpg4:amd64<text:line-break/>libcpufreq0<text:line-break/>libcroco3:amd64<text:line-break/>libcrypt-random-seed-perl<text:line-break/>libcryptsetup12:amd64<text:line-break/>libcrypt-ssleay-perl<text:line-break/>libcrystalhd3:amd64<text:line-break/>libcups2:amd64<text:line-break/>libcurl3-gnutls:amd64<text:line-break/>libcurl4:amd64<text:line-break/>libcwidget3v5:amd64<text:line-break/>libdata-dump-perl<text:line-break/>libdatrie1:amd64<text:line-break/>libdb5.3:amd64<text:line-break/>libdbi1:amd64<text:line-break/>libdbus-1-3:amd64<text:line-break/>libdconf1:amd64<text:line-break/>libdebconfclient0:amd64<text:line-break/>libdevmapper1.02.1:amd64<text:line-break/>libdevmapper-event1.02.1:amd64<text:line-break/>libdigest-hmac-perl<text:line-break/>libdiscover2<text:line-break/>libdns1104:amd64<text:line-break/>libdns-export1104<text:line-break/>libdpkg-perl<text:line-break/>libdrm2:amd64<text:line-break/>libdrm-amdgpu1:amd64<text:line-break/>libdrm-common<text:line-break/>libdrm-intel1:amd64<text:line-break/>libdrm-nouveau2:amd64<text:line-break/>libdrm-radeon1:amd64<text:line-break/>libdv4:amd64<text:line-break/>libdvdnav4:amd64<text:line-break/>libdvdread4:amd64<text:line-break/>libdw1:amd64<text:line-break/>libedit2:amd64<text:line-break/>libefiboot1:amd64<text:line-break/>libefivar1:amd64<text:line-break/>libelf1:amd64<text:line-break/>libelf-dev:amd64<text:line-break/>libencode-locale-perl<text:line-break/>libepoxy0:amd64<text:line-break/>libestr0:amd64<text:line-break/>libevent-2.1-6:amd64<text:line-break/>libexpat1:amd64<text:line-break/>libexporter-tiny-perl<text:line-break/>libext2fs2:amd64<text:line-break/>libfakeroot:amd64<text:line-break/>libfastjson4:amd64<text:line-break/>libfdisk1:amd64<text:line-break/>libfdt1:amd64<text:line-break/>libffi6:amd64<text:line-break/>libfftw3-double3:amd64<text:line-break/>libfile-fcntllock-perl<text:line-break/>libfile-listing-perl<text:line-break/>libflac8:amd64<text:line-break/>libflite1:amd64<text:line-break/>libfont-afm-perl<text:line-break/>libfontconfig1:amd64<text:line-break/>libfreetype6:amd64<text:line-break/>libfribidi0:amd64<text:line-break/>libfstrm0:amd64<text:line-break/>libfuse2:amd64<text:line-break/>libfwupd2:amd64<text:line-break/>libgbm1:amd64<text:line-break/>libgc1c2:amd64<text:line-break/>libgcab-1.0-0:amd64<text:line-break/>libgcc1:amd64<text:line-break/>libgcc-8-dev:amd64<text:line-break/>libgcrypt20:amd64<text:line-break/>libgdbm6:amd64<text:line-break/>libgdbm-compat4:amd64<text:line-break/>libgdk-pixbuf2.0-0:amd64<text:line-break/>libgdk-pixbuf2.0-bin<text:line-break/>libgdk-pixbuf2.0-common<text:line-break/>libgeoip1:amd64<text:line-break/>libgfapi0:amd64<text:line-break/>libgfchangelog0:amd64<text:line-break/>libgfdb0:amd64<text:line-break/>libgfrpc0:amd64<text:line-break/>libgfxdr0:amd64<text:line-break/>libgirepository-1.0-1:amd64<text:line-break/>libgl1:amd64<text:line-break/>libgl1-mesa-dri:amd64<text:line-break/>libglapi-mesa:amd64<text:line-break/>libglib2.0-0:amd64<text:line-break/>libglusterfs0:amd64<text:line-break/>libglusterfs-dev<text:line-break/>libglvnd0:amd64<text:line-break/>libglx0:amd64<text:line-break/>libglx-mesa0:amd64<text:line-break/>libgme0:amd64<text:line-break/>libgmp10:amd64<text:line-break/>libgnutls30:amd64<text:line-break/>libgnutls-dane0:amd64<text:line-break/>libgomp1:amd64<text:line-break/>libgoogle-perftools4:amd64<text:line-break/>libgovirt2:amd64<text:line-break/>libgovirt-common<text:line-break/>libgpg-error0:amd64<text:line-break/>libgpgme11:amd64<text:line-break/>libgpm2:amd64<text:line-break/>libgraphite2-3:amd64<text:line-break/>libgsasl7<text:line-break/>libgsm1:amd64<text:line-break/>libgssapi-krb5-2:amd64<text:line-break/>libgssapi-perl<text:line-break/>libgstreamer1.0-0:amd64<text:line-break/>libgstreamer-plugins-base1.0-0:amd64<text:line-break/>libgtk-3-0:amd64<text:line-break/>libgtk-3-bin<text:line-break/>libgtk-3-common<text:line-break/>libgtk-vnc-2.0-0:amd64<text:line-break/>libgudev-1.0-0:amd64<text:line-break/>libgusb2:amd64<text:line-break/>libgvnc-1.0-0:amd64<text:line-break/>libharfbuzz0b:amd64<text:line-break/>libhavege1:amd64<text:line-break/>libhogweed4:amd64<text:line-break/>libhtml-format-perl<text:line-break/>libhtml-form-perl<text:line-break/>libhtml-parser-perl<text:line-break/>libhtml-tagset-perl<text:line-break/>libhtml-tree-perl<text:line-break/>libhttp-cookies-perl<text:line-break/>libhttp-daemon-perl<text:line-break/>libhttp-date-perl<text:line-break/>libhttp-message-perl<text:line-break/>libhttp-negotiate-perl<text:line-break/>libibverbs1:amd64<text:line-break/>libice6:amd64<text:line-break/>libicu63:amd64<text:line-break/>libidn11:amd64<text:line-break/>libidn2-0:amd64<text:line-break/>libiec61883-0:amd64<text:line-break/>libigdgmm5:amd64<text:line-break/>libio-html-perl<text:line-break/>libio-socket-ssl-perl<text:line-break/>libip4tc0:amd64<text:line-break/>libip6tc0:amd64<text:line-break/>libipset11:amd64<text:line-break/>libiptc0:amd64<text:line-break/>libisc1100:amd64<text:line-break/>libisccc161:amd64<text:line-break/>libisccfg163:amd64<text:line-break/>libisc-export1100:amd64<text:line-break/>libisl19:amd64<text:line-break/>libisns0:amd64<text:line-break/>libitm1:amd64<text:line-break/>libjack-jackd2-0:amd64<text:line-break/>libjansson4:amd64<text:line-break/>libjbig0:amd64<text:line-break/>libjpeg62-turbo:amd64<text:line-break/>libjson-c3:amd64<text:line-break/>libjson-glib-1.0-0:amd64<text:line-break/>libjson-glib-1.0-common<text:line-break/>libjson-perl<text:line-break/>libjson-xs-perl<text:line-break/>libk5crypto3:amd64<text:line-break/>libkeyutils1:amd64<text:line-break/>libklibc:amd64<text:line-break/>libkmod2:amd64<text:line-break/>libknet1:amd64<text:line-break/>libkrb5-3:amd64<text:line-break/>libkrb5support0:amd64<text:line-break/>libksba8:amd64<text:line-break/>libkyotocabinet16v5:amd64<text:line-break/>liblcms2-2:amd64<text:line-break/>libldap-2.4-2:amd64<text:line-break/>libldap-common<text:line-break/>libldb1:amd64<text:line-break/>liblilv-0-0:amd64<text:line-break/>liblist-moreutils-perl<text:line-break/>libllvm7:amd64<text:line-break/>liblmdb0:amd64<text:line-break/>liblocale-gettext-perl<text:line-break/>liblognorm5:amd64<text:line-break/>liblsan0:amd64<text:line-break/>libltdl7:amd64<text:line-break/>liblvm2cmd2.03:amd64<text:line-break/>liblwp-mediatypes-perl<text:line-break/>liblwp-protocol-https-perl<text:line-break/>liblwres161:amd64<text:line-break/>liblz4-1:amd64<text:line-break/>liblzma5:amd64<text:line-break/>liblzo2-2:amd64<text:line-break/>libmagic1:amd64<text:line-break/>libmagic-mgc<text:line-break/>libmailtools-perl<text:line-break/>libmailutils5:amd64<text:line-break/>libmariadb3:amd64<text:line-break/>libmath-random-isaac-perl<text:line-break/>libmath-random-isaac-xs-perl<text:line-break/>libmnl0:amd64<text:line-break/>libmount1:amd64<text:line-break/>libmp3lame0:amd64<text:line-break/>libmpc3:amd64<text:line-break/>libmpdec2:amd64<text:line-break/>libmpeg2-4:amd64<text:line-break/>libmpfr6:amd64<text:line-break/>libmpg123-0:amd64<text:line-break/>libmpx2:amd64<text:line-break/>libmysofa0:amd64<text:line-break/>libncurses6:amd64<text:line-break/>libncursesw6:amd64<text:line-break/>libnetcf1<text:line-break/>libnetfilter-conntrack3:amd64<text:line-break/>libnet-http-perl<text:line-break/>libnet-ldap-perl<text:line-break/>libnet-libidn-perl<text:line-break/>libnet-smtp-ssl-perl<text:line-break/>libnet-ssleay-perl<text:line-break/>libnettle6:amd64<text:line-break/>libnewt0.52:amd64<text:line-break/>libnfnetlink0:amd64<text:line-break/>libnfsidmap2:amd64<text:line-break/>libnftnl11:amd64<text:line-break/>libnghttp2-14:amd64<text:line-break/>libnl-3-200:amd64<text:line-break/>libnl-route-3-200:amd64<text:line-break/>libnorm1:amd64<text:line-break/>libnpth0:amd64<text:line-break/>libnspr4:amd64<text:line-break/>libnss3:amd64<text:line-break/>libntlm0:amd64<text:line-break/>libnuma1:amd64<text:line-break/>libnvpair1linux<text:line-break/>libogg0:amd64<text:line-break/>libopencore-amrnb0:amd64<text:line-break/>libopencore-amrwb0:amd64<text:line-break/>libopenjp2-7:amd64<text:line-break/>libopenmpt0:amd64<text:line-break/>libopus0:amd64<text:line-break/>liborc-0.4-0:amd64<text:line-break/>libosinfo-1.0-0:amd64<text:line-break/>libp11-kit0:amd64<text:line-break/>libpam0g:amd64<text:line-break/>libpam-modules:amd64<text:line-break/>libpam-modules-bin<text:line-break/>libpam-runtime<text:line-break/>libpam-systemd:amd64<text:line-break/>libpango-1.0-0:amd64<text:line-break/>libpangocairo-1.0-0:amd64<text:line-break/>libpangoft2-1.0-0:amd64<text:line-break/>libparted2:amd64<text:line-break/>libpcap0.8:amd64<text:line-break/>libpci3:amd64<text:line-break/>libpciaccess0:amd64<text:line-break/>libpcre2-8-0:amd64<text:line-break/>libpcre3:amd64<text:line-break/>libpcsclite1:amd64<text:line-break/>libperl5.28:amd64<text:line-break/>libpgm-5.2-0:amd64<text:line-break/>libphodav-2.0-0:amd64<text:line-break/>libphodav-2.0-common<text:line-break/>libpipeline1:amd64<text:line-break/>libpixman-1-0:amd64<text:line-break/>libpng16-16:amd64<text:line-break/>libpolkit-agent-1-0:amd64<text:line-break/>libpolkit-backend-1-0:amd64<text:line-break/>libpolkit-gobject-1-0:amd64<text:line-break/>libpopt0:amd64<text:line-break/>libpostproc55:amd64<text:line-break/>libprocps7:amd64<text:line-break/>libprotobuf-c1:amd64<text:line-break/>libproxy1v5:amd64<text:line-break/>libpsl5:amd64<text:line-break/>libpulse0:amd64<text:line-break/>libpulse-mainloop-glib0:amd64<text:line-break/>libpython2.7:amd64<text:line-break/>libpython2.7-minimal:amd64<text:line-break/>libpython2.7-stdlib:amd64<text:line-break/>libpython2-stdlib:amd64<text:line-break/>libpython3.7:amd64<text:line-break/>libpython3.7-minimal:amd64<text:line-break/>libpython3.7-stdlib:amd64<text:line-break/>libpython3-stdlib:amd64<text:line-break/>libpython-stdlib:amd64<text:line-break/>libqb0:amd64<text:line-break/>libquadmath0:amd64<text:line-break/>libquorum5:amd64<text:line-break/>librados2:amd64<text:line-break/>libradosstriper1:amd64<text:line-break/>libraw1394-11:amd64<text:line-break/>librbd1:amd64<text:line-break/>librdmacm1:amd64<text:line-break/>libreadline5:amd64<text:line-break/>libreadline7:amd64<text:line-break/>libregexp-assemble-perl<text:line-break/>librest-0.7-0:amd64<text:line-break/>librrd8:amd64<text:line-break/>librsvg2-2:amd64<text:line-break/>librsvg2-common:amd64<text:line-break/>librtmp1:amd64<text:line-break/>librubberband2:amd64<text:line-break/>libsamplerate0:amd64<text:line-break/>libsasl2-2:amd64<text:line-break/>libsasl2-modules-db:amd64<text:line-break/>libseccomp2:amd64<text:line-break/>libselinux1:amd64<text:line-break/>libsemanage1:amd64<text:line-break/>libsemanage-common<text:line-break/>libsensors5:amd64<text:line-break/>libsensors-config<text:line-break/>libsepol1:amd64<text:line-break/>libserd-0-0:amd64<text:line-break/>libshine3:amd64<text:line-break/>libshout3:amd64<text:line-break/>libsidplay1v5:amd64<text:line-break/>libsigc++-2.0-0v5:amd64<text:line-break/>libslang2:amd64<text:line-break/>libsm6:amd64<text:line-break/>libsmartcols1:amd64<text:line-break/>libsmbios-c2<text:line-break/>libsnappy1v5:amd64<text:line-break/>libsndfile1:amd64<text:line-break/>libsodium23:amd64<text:line-break/>libsord-0-0:amd64<text:line-break/>libsoup2.4-1:amd64<text:line-break/>libsoup-gnome2.4-1:amd64<text:line-break/>libsoxr0:amd64<text:line-break/>libspeex1:amd64<text:line-break/>libspice-client-glib-2.0-8:amd64<text:line-break/>libspice-client-gtk-3.0-5:amd64<text:line-break/>libspice-server1:amd64<text:line-break/>libsqlite3-0:amd64<text:line-break/>libsratom-0-0:amd64<text:line-break/>libss2:amd64<text:line-break/>libssh2-1:amd64<text:line-break/>libssh-gcrypt-4:amd64<text:line-break/>libssl1.1:amd64<text:line-break/>libstatgrab10<text:line-break/>libstdc++6:amd64<text:line-break/>libstdc++-8-dev:amd64<text:line-break/>libswresample3:amd64<text:line-break/>libswscale5:amd64<text:line-break/>libsystemd0:amd64<text:line-break/>libtag1v5:amd64<text:line-break/>libtag1v5-vanilla:amd64<text:line-break/>libtalloc2:amd64<text:line-break/>libtasn1-6:amd64<text:line-break/>libtcmalloc-minimal4:amd64<text:line-break/>libtdb1:amd64<text:line-break/>libterm-readline-gnu-perl<text:line-break/>libtevent0:amd64<text:line-break/>libtext-charwidth-perl<text:line-break/>libtext-iconv-perl<text:line-break/>libtext-wrapi18n-perl<text:line-break/>libthai0:amd64<text:line-break/>libthai-data<text:line-break/>libtheora0:amd64<text:line-break/>libtiff5:amd64<text:line-break/>libtimedate-perl<text:line-break/>libtinfo6:amd64<text:line-break/>libtirpc3:amd64<text:line-break/>libtirpc-common<text:line-break/>libtry-tiny-perl<text:line-break/>libtsan0:amd64<text:line-break/>libtss2-esys0<text:line-break/>libtss2-udev<text:line-break/>libtwolame0:amd64<text:line-break/>libtypes-serialiser-perl<text:line-break/>libubsan1:amd64<text:line-break/>libuchardet0:amd64<text:line-break/>libudev1:amd64<text:line-break/>libunbound8:amd64<text:line-break/>libunistring2:amd64<text:line-break/>libunwind8:amd64<text:line-break/>liburcu6:amd64<text:line-break/>liburi-perl<text:line-break/>libusb-0.1-4:amd64<text:line-break/>libusb-1.0-0:amd64<text:line-break/>libusbredirhost1:amd64<text:line-break/>libusbredirparser1:amd64<text:line-break/>libutempter0:amd64<text:line-break/>libuuid1:amd64<text:line-break/>libuutil1linux<text:line-break/>libv4l-0:amd64<text:line-break/>libv4lconvert0:amd64<text:line-break/>libva2:amd64<text:line-break/>libva-drm2:amd64<text:line-break/>libva-x11-2:amd64<text:line-break/>libvdeplug2<text:line-break/>libvdpau1:amd64<text:line-break/>libvdpau-va-gl1:amd64<text:line-break/>libvidstab1.1:amd64<text:line-break/>libvirglrenderer0:amd64<text:line-break/>libvirt0:amd64<text:line-break/>libvirt-clients<text:line-break/>libvirt-daemon<text:line-break/>libvirt-daemon-system<text:line-break/>libvirt-glib-1.0-0:amd64<text:line-break/>libvisual-0.4-0:amd64<text:line-break/>libvorbis0a:amd64<text:line-break/>libvorbisenc2:amd64<text:line-break/>libvorbisfile3:amd64<text:line-break/>libvotequorum8:amd64<text:line-break/>libvpx5:amd64<text:line-break/>libvte-2.91-0:amd64<text:line-break/>libvte-2.91-common<text:line-break/>libwavpack1:amd64<text:line-break/>libwayland-client0:amd64<text:line-break/>libwayland-cursor0:amd64<text:line-break/>libwayland-egl1:amd64<text:line-break/>libwayland-server0:amd64<text:line-break/>libwbclient0:amd64<text:line-break/>libwebp6:amd64<text:line-break/>libwebpmux3:amd64<text:line-break/>libwrap0:amd64<text:line-break/>libwww-perl<text:line-break/>libwww-robotrules-perl<text:line-break/>libx11-6:amd64<text:line-break/>libx11-data<text:line-break/>libx11-xcb1:amd64<text:line-break/>libx264-155:amd64<text:line-break/>libx265-165:amd64<text:line-break/>libxapian30:amd64<text:line-break/>libxau6:amd64<text:line-break/>libxcb1:amd64<text:line-break/>libxcb-dri2-0:amd64<text:line-break/>libxcb-dri3-0:amd64<text:line-break/>libxcb-glx0:amd64<text:line-break/>libxcb-present0:amd64<text:line-break/>libxcb-render0:amd64<text:line-break/>libxcb-shm0:amd64<text:line-break/>libxcb-sync1:amd64<text:line-break/>libxcb-xfixes0:amd64<text:line-break/>libxcomposite1:amd64<text:line-break/>libxcursor1:amd64<text:line-break/>libxdamage1:amd64<text:line-break/>libxdmcp6:amd64<text:line-break/>libxencall1:amd64<text:line-break/>libxendevicemodel1:amd64<text:line-break/>libxenevtchn1:amd64<text:line-break/>libxenforeignmemory1:amd64<text:line-break/>libxengnttab1:amd64<text:line-break/>libxenmisc4.11:amd64<text:line-break/>libxenstore3.0:amd64<text:line-break/>libxentoolcore1:amd64<text:line-break/>libxentoollog1:amd64<text:line-break/>libxext6:amd64<text:line-break/>libxfixes3:amd64<text:line-break/>libxi6:amd64<text:line-break/>libxinerama1:amd64<text:line-break/>libxkbcommon0:amd64<text:line-break/>libxml2:amd64<text:line-break/>libxml2-utils<text:line-break/>libxmlb1:amd64<text:line-break/>libxml-namespacesupport-perl<text:line-break/>libxml-parser-perl<text:line-break/>libxml-sax-base-perl<text:line-break/>libxml-sax-expat-perl<text:line-break/>libxml-sax-perl<text:line-break/>libxrandr2:amd64<text:line-break/>libxrender1:amd64<text:line-break/>libxshmfence1:amd64<text:line-break/>libxslt1.1:amd64<text:line-break/>libxtables12:amd64<text:line-break/>libxtst6:amd64<text:line-break/>libxv1:amd64<text:line-break/>libxvidcore4:amd64<text:line-break/>libxxf86vm1:amd64<text:line-break/>libyajl2:amd64<text:line-break/>libzfs2linux<text:line-break/>libzmq5:amd64<text:line-break/>libzpool2linux<text:line-break/>libzstd1:amd64<text:line-break/>libzvbi0:amd64<text:line-break/>libzvbi-common<text:line-break/>linux-base<text:line-break/>linux-compiler-gcc-8-x86<text:line-break/>linux-headers-4.19.0-13-amd64<text:line-break/>linux-headers-4.19.0-13-common<text:line-break/>linux-headers-4.19.0-14-amd64<text:line-break/>linux-headers-4.19.0-14-common<text:line-break/>linux-headers-amd64<text:line-break/>linux-image-4.19.0-13-amd64<text:line-break/>linux-image-4.19.0-14-amd64<text:line-break/>linux-image-amd64<text:line-break/>linux-kbuild-4.19<text:line-break/>linux-libc-dev:amd64<text:line-break/>locales<text:line-break/>login<text:line-break/>logrotate<text:line-break/>lsb-base<text:line-break/>lsb-release<text:line-break/>lsof<text:line-break/>lvm2<text:line-break/>lxcfs<text:line-break/>mailutils<text:line-break/>mailutils-common<text:line-break/>make<text:line-break/>man-db<text:line-break/>manpages<text:line-break/>manpages-dev<text:line-break/>mariadb-common<text:line-break/>mawk<text:line-break/>mdadm<text:line-break/>mesa-va-drivers:amd64<text:line-break/>mesa-vdpau-drivers:amd64<text:line-break/>mime-support<text:line-break/>mount<text:line-break/>mysql-common<text:line-break/>nano<text:line-break/>ncurses-base<text:line-break/>ncurses-bin<text:line-break/>ncurses-term<text:line-break/>netbase<text:line-break/>netcat-openbsd<text:line-break/>netfilter-persistent<text:line-break/>net-tools<text:line-break/>nfs-common<text:line-break/>nfs-kernel-server<text:line-break/>ntpdate<text:line-break/>open-iscsi<text:line-break/>openssh-client<text:line-break/>openssh-server<text:line-break/>openssh-sftp-server<text:line-break/>openssl<text:line-break/>osinfo-db<text:line-break/>ovmf<text:line-break/>parted<text:line-break/>passwd<text:line-break/>patch<text:line-break/>pciutils<text:line-break/>perl<text:line-break/>perl-base<text:line-break/>perl-modules-5.28<text:line-break/>perl-openssl-defaults:amd64<text:line-break/>pinentry-curses<text:line-break/>policykit-1<text:line-break/>powermgmt-base<text:line-break/>procps<text:line-break/>psmisc<text:line-break/>python<text:line-break/>python2<text:line-break/>python2.7<text:line-break/>python2.7-minimal<text:line-break/>python2-minimal<text:line-break/>python3<text:line-break/>python3.7<text:line-break/>python3.7-minimal<text:line-break/>python3-asn1crypto<text:line-break/>python3-certifi<text:line-break/>python3-cffi-backend<text:line-break/>python3-chardet<text:line-break/>python3-cryptography<text:line-break/>python3-distutils<text:line-break/>python3-gi<text:line-break/>python3-idna<text:line-break/>python3-jwt<text:line-break/>python3-lib2to3<text:line-break/>python3-libvirt<text:line-break/>python3-libxml2:amd64<text:line-break/>python3-minimal<text:line-break/>python3-pkg-resources<text:line-break/>python3-prettytable<text:line-break/>python3-pyinotify<text:line-break/>python3-requests<text:line-break/>python3-six<text:line-break/>python3-systemd<text:line-break/>python3-urllib3<text:line-break/>python-asn1crypto<text:line-break/>python-cephfs<text:line-break/>python-certifi<text:line-break/>python-cffi-backend<text:line-break/>python-chardet<text:line-break/>python-crypto<text:line-break/>python-cryptography<text:line-break/>python-enum34<text:line-break/>python-gpg<text:line-break/>python-idna<text:line-break/>python-ipaddress<text:line-break/>python-ldb<text:line-break/>python-minimal<text:line-break/>python-openssl<text:line-break/>python-pkg-resources<text:line-break/>python-prettytable<text:line-break/>python-rados<text:line-break/>python-rbd<text:line-break/>python-requests<text:line-break/>python-samba<text:line-break/>python-six<text:line-break/>python-talloc:amd64<text:line-break/>python-tdb<text:line-break/>python-urllib3<text:line-break/>qemu-kvm<text:line-break/>qemu-system-common<text:line-break/>qemu-system-data<text:line-break/>qemu-system-gui<text:line-break/>qemu-system-x86<text:line-break/>qemu-utils<text:line-break/>readline-common<text:line-break/>rename<text:line-break/>rpcbind<text:line-break/>rrdcached<text:line-break/>rsync<text:line-break/>rsyslog<text:line-break/>runit-helper<text:line-break/>samba-common<text:line-break/>samba-common-bin<text:line-break/>samba-dsdb-modules:amd64<text:line-break/>samba-libs:amd64<text:line-break/>screen<text:line-break/>seabios<text:line-break/>sed<text:line-break/>sensible-utils<text:line-break/>sgml-base<text:line-break/>shared-mime-info<text:line-break/>smartmontools<text:line-break/>spice-client-glib-usb-acl-helper<text:line-break/>spl-dkms<text:line-break/>sqlite3<text:line-break/>ssl-cert<text:line-break/>strace<text:line-break/>sysstat<text:line-break/>systemd<text:line-break/>systemd-sysv<text:line-break/>sysvinit-utils<text:line-break/>tar<text:line-break/>task-english<text:line-break/>tasksel<text:line-break/>tasksel-data<text:line-break/>task-ssh-server<text:line-break/>tcpdump<text:line-break/>telnet<text:line-break/>thin-provisioning-tools<text:line-break/>tpm2-abrmd<text:line-break/>tpm2-tools<text:line-break/>tree<text:line-break/>tzdata<text:line-break/>ucf<text:line-break/>udev<text:line-break/>ufw<text:line-break/>usb.ids<text:line-break/>usbutils<text:line-break/>util-linux<text:line-break/>util-linux-locales<text:line-break/>va-driver-all:amd64<text:line-break/>vdpau-driver-all:amd64<text:line-break/>vim<text:line-break/>vim-common<text:line-break/>vim-runtime<text:line-break/>vim-tiny<text:line-break/>virtinst<text:line-break/>virt-viewer<text:line-break/>wget<text:line-break/>whiptail<text:line-break/>whois<text:line-break/>x11-common<text:line-break/>xdg-user-dirs<text:line-break/>xfsprogs<text:line-break/>xkb-data<text:line-break/>xml-core<text:line-break/>xsltproc<text:line-break/>xxd<text:line-break/>xz-utils<text:line-break/>zfs-dkms<text:line-break/>zfsutils-linux<text:line-break/>zfs-zed<text:line-break/>zlib1g:amd64<text:line-break/>zlib1g-dev:amd64</text:p>
      <text:h text:style-name="Heading_20_3" text:outline-level="3"><text:bookmark-start text:name="__RefHeading___adressage_ip_7"/><text:bookmark-start text:name="adressage_ip"/>Adressage IP<text:bookmark-end text:name="__RefHeading___adressage_ip_7"/><text:bookmark-end text:name="adressage_ip"/></text:h>
      <text:p text:style-name="Text_20_body">Hetzner offre une IP publique. Nous avons modifié l'adressage pour créer 2 réseaux internes : un pour les machines virtuelles et un pour notre administration, puis on bridgé le réseau des VM sur le réseau adressé avec l'IP publique. L'interface enp0trucmachin est devenue br0. La ligne « pre-up » corrige notamment un problème connu d'instabilité de connexion sur la carte réseau de ce serveur.</text:p>
      <text:p text:style-name="Text_20_body">L'adressage du réseau d'administration (10.X.X.X) a été masqué pour des raisons de sécurité.</text:p>
      <text:p text:style-name="Preformatted_20_Text">root@hypervisor-01 ~ # cat /etc/network/interfaces<text:line-break/>### Hetzner Online GmbH installimage<text:line-break/><text:line-break/>source /etc/network/interfaces.d/*<text:line-break/><text:line-break/>auto lo<text:line-break/>iface lo inet loopback<text:line-break/>iface lo inet6 loopback<text:line-break/><text:line-break/>#auto enp0s31f6<text:line-break/>#iface enp0s31f6 inet static<text:line-break/>#<text:s text:c="2"/>address 159.69.59.13<text:line-break/>#<text:s text:c="2"/>netmask 255.255.255.192<text:line-break/>#<text:s text:c="2"/>gateway 159.69.59.1<text:line-break/>#<text:s text:c="2"/># route 159.69.59.0/26 via 159.69.59.1<text:line-break/>#<text:s text:c="2"/>up route add -net 159.69.59.0 netmask 255.255.255.192 gw 159.69.59.1 dev enp0s31f6<text:line-break/><text:line-break/>auto br0<text:line-break/>iface br0 inet static<text:line-break/><text:tab/>bridge_ports enp0s31f6<text:line-break/><text:tab/>bridge_fd 5<text:line-break/><text:tab/>bridge_stp off<text:line-break/><text:tab/>bridge_maxwait 1<text:line-break/><text:tab/>address<text:s text:c="2"/>159.69.59.13<text:line-break/><text:tab/>netmask<text:s text:c="2"/>255.255.255.192<text:line-break/><text:tab/>gateway<text:s text:c="2"/>159.69.59.1<text:line-break/><text:tab/>pre-up /usr/sbin/ethtool -K enp0s31f6 tso off gso off<text:line-break/><text:tab/>up route add -net 159.69.59.0 netmask 255.255.255.192 gw 159.69.59.1 dev enp0s31f6<text:line-break/><text:line-break/># Management <text:line-break/>auto br1<text:line-break/>iface br1 inet static<text:line-break/><text:tab/>bridge_ports none<text:line-break/><text:tab/>bridge_fd 5<text:line-break/><text:tab/>bridge_stp off<text:line-break/><text:tab/>address 10.X.X.X<text:line-break/><text:tab/>netmask 255.X.X.X<text:line-break/><text:line-break/># VM-LAN<text:line-break/>auto br2<text:line-break/>iface br2 inet static<text:line-break/><text:tab/>bridge_ports none<text:line-break/><text:tab/>bridge_fd 5<text:line-break/><text:tab/>bridge_stp off<text:line-break/><text:tab/>address 192.168.10.1<text:line-break/><text:tab/>netmask 255.255.255.0</text:p>
      <text:h text:style-name="Heading_20_3" text:outline-level="3"><text:bookmark-start text:name="__RefHeading___routage_et_filtrage_avec_iptables_8"/><text:bookmark-start text:name="routage_et_filtrage_avec_iptables"/>Routage et filtrage avec iptables<text:bookmark-end text:name="__RefHeading___routage_et_filtrage_avec_iptables_8"/><text:bookmark-end text:name="routage_et_filtrage_avec_iptables"/></text:h>
      <text:p text:style-name="Text_20_body">Nous avons dû ensuite router et rediriger tout ça avec iptables afin de communiquer depuis l'extérieur avec le réseau des VM en 192.168.10.0/24 et filtrer les connexions entrantes, c'est le point le plus important.</text:p>
      <text:p text:style-name="Text_20_body">L'idée est de rediriger le requêtes d'Internet vers les bonnes VM et de pouvoir administrer à distance de façon graphique avec virt-manager l'ensemble des VM.
Le paquet <text:span text:style-name="Source_20_Text">iptables-persistent</text:span> doit avoir été installé pour conserver les modifications du pare-feu entre chaque redémarrage.
Le port SSH a été masqué.</text:p>
      <text:p text:style-name="Text_20_body">Il est bien sûr extrêmement important de sécuriser SSH : interdire le login root avec mot de passe, utiliser de bons algorithmes de chiffrement, changer le port, n'autoriser qu'une IP distante (ou mieux, ne rien autoriser depuis internet et utiliser un VPN) et mettre en place un faux serveur SSH pour que les attaquants perdent leur temps à essayer de se connecter, sans vous faire perdre le vôtre (et ajouter un Fail2Ban évidemment). La recette reste secrète, désolé ! <draw:frame draw:style-name="media" draw:name="0" text:anchor-type="as-char" draw:z-index="0" svg:width="" svg:rel-width="100%" svg:height="0cm"><draw:image xlink:href="Pictures/8dee9c25540446b9147bf8c2030c2e24.svg" xlink:type="simple" xlink:show="embed" xlink:actuate="onLoad"/></draw:frame></text:p>
      <text:p text:style-name="Text_20_body">Les règles concernant le réseau d'administration n'apparaissent pas non plus ici.</text:p>
      <table:table table:style-name="Table">
        <table:table-column table:style-name="odt_auto_style_table_column_1_1"/>
        <table:table-row>
          <table:table-cell office:value-type="string" table:style-name="tablecell">
            <text:p text:style-name="Preformatted_20_Text">root<text:span text:style-name="highlight_sy0">@</text:span>hypervisor-01 ~ <text:span text:style-name="highlight_co0"># cat /etc/iptables/rules.v4</text:span><text:line-break/><text:span text:style-name="highlight_co0"># Router le Web vers le proxy Nginx :</text:span><text:line-break/><text:span text:style-name="highlight_re5">-A</text:span> PREROUTING <text:span text:style-name="highlight_re5">-d</text:span> 159.69.59.13<text:span text:style-name="highlight_sy0">/</text:span><text:span text:style-name="highlight_nu0">32</text:span> <text:span text:style-name="highlight_re5">-p</text:span> tcp <text:span text:style-name="highlight_re5">-m</text:span> tcp <text:span text:style-name="highlight_re5">--syn</text:span> <text:span text:style-name="highlight_re5">-m</text:span> multiport <text:span text:style-name="highlight_re5">--dports</text:span> <text:span text:style-name="highlight_nu0">80</text:span>,<text:span text:style-name="highlight_nu0">443</text:span> <text:span text:style-name="highlight_re5">-j</text:span> DNAT <text:span text:style-name="highlight_re5">--to-destination</text:span> 192.168.10.2<text:line-break/><text:span text:style-name="highlight_co0"># Router le mail envoi/réception vers le serveur mail :</text:span><text:line-break/><text:span text:style-name="highlight_re5">-A</text:span> PREROUTING <text:span text:style-name="highlight_re5">-d</text:span> 159.69.59.13<text:span text:style-name="highlight_sy0">/</text:span><text:span text:style-name="highlight_nu0">32</text:span> <text:span text:style-name="highlight_re5">-p</text:span> tcp <text:span text:style-name="highlight_re5">-m</text:span> tcp <text:span text:style-name="highlight_re5">--syn</text:span> <text:span text:style-name="highlight_re5">-m</text:span> multiport <text:span text:style-name="highlight_re5">--dports</text:span> <text:span text:style-name="highlight_nu0">587</text:span>,<text:span text:style-name="highlight_nu0">993</text:span>,<text:span text:style-name="highlight_nu0">25</text:span> <text:span text:style-name="highlight_re5">-j</text:span> DNAT <text:span text:style-name="highlight_re5">--to-destination</text:span> 192.168.10.7<text:line-break/><text:span text:style-name="highlight_co0"># Router le 9000 vers le serveur peertube :</text:span><text:line-break/><text:span text:style-name="highlight_re5">-A</text:span> PREROUTING <text:span text:style-name="highlight_re5">-d</text:span> 159.69.59.13<text:span text:style-name="highlight_sy0">/</text:span><text:span text:style-name="highlight_nu0">32</text:span> <text:span text:style-name="highlight_re5">-p</text:span> tcp <text:span text:style-name="highlight_re5">-m</text:span> tcp <text:span text:style-name="highlight_re5">--syn</text:span> <text:span text:style-name="highlight_re5">-m</text:span> multiport <text:span text:style-name="highlight_re5">--dports</text:span> <text:span text:style-name="highlight_nu0">9000</text:span> <text:span text:style-name="highlight_re5">-j</text:span> DNAT <text:span text:style-name="highlight_re5">--to-destination</text:span> 192.168.10.8<text:line-break/><text:span text:style-name="highlight_co0"># Router le 4443 et les 10000-20000<text:s text:c="2"/>tcp/udp vers le serveur jitsi :</text:span><text:line-break/><text:span text:style-name="highlight_re5">-A</text:span> PREROUTING <text:span text:style-name="highlight_re5">-d</text:span> 159.69.59.13<text:span text:style-name="highlight_sy0">/</text:span><text:span text:style-name="highlight_nu0">32</text:span> <text:span text:style-name="highlight_re5">-p</text:span> tcp <text:span text:style-name="highlight_re5">-m</text:span> tcp <text:span text:style-name="highlight_re5">--syn</text:span> <text:span text:style-name="highlight_re5">-m</text:span> multiport <text:span text:style-name="highlight_re5">--dports</text:span> <text:span text:style-name="highlight_nu0">10000</text:span>:<text:span text:style-name="highlight_nu0">20000</text:span> <text:span text:style-name="highlight_re5">-j</text:span> DNAT <text:span text:style-name="highlight_re5">--to-destination</text:span> 192.168.10.10<text:line-break/><text:span text:style-name="highlight_re5">-A</text:span> PREROUTING <text:span text:style-name="highlight_re5">-d</text:span> 159.69.59.13<text:span text:style-name="highlight_sy0">/</text:span><text:span text:style-name="highlight_nu0">32</text:span> <text:span text:style-name="highlight_re5">-p</text:span> udp <text:span text:style-name="highlight_re5">-m</text:span> udp<text:s text:c="7"/><text:span text:style-name="highlight_re5">-m</text:span> multiport <text:span text:style-name="highlight_re5">--dports</text:span> <text:span text:style-name="highlight_nu0">10000</text:span>:<text:span text:style-name="highlight_nu0">20000</text:span> <text:span text:style-name="highlight_re5">-j</text:span> DNAT <text:span text:style-name="highlight_re5">--to-destination</text:span> 192.168.10.10<text:line-break/><text:span text:style-name="highlight_re5">-A</text:span> PREROUTING <text:span text:style-name="highlight_re5">-d</text:span> 159.69.59.13<text:span text:style-name="highlight_sy0">/</text:span><text:span text:style-name="highlight_nu0">32</text:span> <text:span text:style-name="highlight_re5">-p</text:span> tcp <text:span text:style-name="highlight_re5">-m</text:span> tcp <text:span text:style-name="highlight_re5">--syn</text:span> <text:span text:style-name="highlight_re5">-m</text:span> multiport <text:span text:style-name="highlight_re5">--dports</text:span> <text:span text:style-name="highlight_nu0">4443</text:span><text:s text:c="8"/><text:span text:style-name="highlight_re5">-j</text:span> DNAT <text:span text:style-name="highlight_re5">--to-destination</text:span> 192.168.10.10<text:line-break/><text:span text:style-name="highlight_co0"># Ne pas appliquer le masquerading sur le broadcast/multicast :</text:span><text:line-break/><text:span text:style-name="highlight_re5">-A</text:span> POSTROUTING <text:span text:style-name="highlight_re5">-s</text:span> 192.168.10.0<text:span text:style-name="highlight_sy0">/</text:span><text:span text:style-name="highlight_nu0">24</text:span> <text:span text:style-name="highlight_re5">-d</text:span> 224.0.0.0<text:span text:style-name="highlight_sy0">/</text:span><text:span text:style-name="highlight_nu0">24</text:span> <text:span text:style-name="highlight_re5">-j</text:span> RETURN<text:line-break/><text:span text:style-name="highlight_re5">-A</text:span> POSTROUTING <text:span text:style-name="highlight_re5">-s</text:span> 192.168.10.0<text:span text:style-name="highlight_sy0">/</text:span><text:span text:style-name="highlight_nu0">24</text:span> <text:span text:style-name="highlight_re5">-d</text:span> 255.255.255.255<text:span text:style-name="highlight_sy0">/</text:span><text:span text:style-name="highlight_nu0">32</text:span> <text:span text:style-name="highlight_re5">-j</text:span> RETURN<text:line-break/><text:span text:style-name="highlight_co0"># Masquerading sur tous les ports dans le sens sortant (VM -&gt; Internet)</text:span><text:line-break/><text:span text:style-name="highlight_re5">-A</text:span> POSTROUTING <text:span text:style-name="highlight_re5">-s</text:span> 192.168.10.0<text:span text:style-name="highlight_sy0">/</text:span><text:span text:style-name="highlight_nu0">24</text:span> <text:span text:style-name="highlight_sy0">!</text:span> <text:span text:style-name="highlight_re5">-d</text:span> 192.168.10.0<text:span text:style-name="highlight_sy0">/</text:span><text:span text:style-name="highlight_nu0">24</text:span> <text:span text:style-name="highlight_re5">-p</text:span> tcp <text:span text:style-name="highlight_re5">-j</text:span> MASQUERADE <text:span text:style-name="highlight_re5">--to-ports</text:span> <text:span text:style-name="highlight_nu0">1024</text:span>-<text:span text:style-name="highlight_nu0">65535</text:span><text:line-break/><text:span text:style-name="highlight_re5">-A</text:span> POSTROUTING <text:span text:style-name="highlight_re5">-s</text:span> 192.168.10.0<text:span text:style-name="highlight_sy0">/</text:span><text:span text:style-name="highlight_nu0">24</text:span> <text:span text:style-name="highlight_sy0">!</text:span> <text:span text:style-name="highlight_re5">-d</text:span> 192.168.10.0<text:span text:style-name="highlight_sy0">/</text:span><text:span text:style-name="highlight_nu0">24</text:span> <text:span text:style-name="highlight_re5">-p</text:span> udp <text:span text:style-name="highlight_re5">-j</text:span> MASQUERADE <text:span text:style-name="highlight_re5">--to-ports</text:span> <text:span text:style-name="highlight_nu0">1024</text:span>-<text:span text:style-name="highlight_nu0">65535</text:span><text:line-break/><text:span text:style-name="highlight_re5">-A</text:span> POSTROUTING <text:span text:style-name="highlight_re5">-s</text:span> 192.168.10.0<text:span text:style-name="highlight_sy0">/</text:span><text:span text:style-name="highlight_nu0">24</text:span> <text:span text:style-name="highlight_sy0">!</text:span> <text:span text:style-name="highlight_re5">-d</text:span> 192.168.10.0<text:span text:style-name="highlight_sy0">/</text:span><text:span text:style-name="highlight_nu0">24</text:span> <text:span text:style-name="highlight_re5">-j</text:span> MASQUERADE<text:line-break/> <text:line-break/><text:span text:style-name="highlight_co0"># Accepter le trafic basique : ICMP, boucle locale et connexions établies, en entrée :</text:span><text:line-break/><text:span text:style-name="highlight_re5">-A</text:span> INPUT <text:span text:style-name="highlight_re5">-m</text:span> conntrack <text:span text:style-name="highlight_re5">--ctstate</text:span> RELATED,ESTABLISHED <text:span text:style-name="highlight_re5">-j</text:span> ACCEPT<text:line-break/><text:span text:style-name="highlight_re5">-A</text:span> INPUT <text:span text:style-name="highlight_re5">-i</text:span> lo <text:span text:style-name="highlight_re5">-j</text:span> ACCEPT<text:line-break/><text:span text:style-name="highlight_re5">-A</text:span> INPUT <text:span text:style-name="highlight_re5">-p</text:span> icmp <text:span text:style-name="highlight_re5">--icmp-type</text:span> <text:span text:style-name="highlight_nu0">8</text:span> <text:span text:style-name="highlight_re5">-m</text:span> conntrack <text:span text:style-name="highlight_re5">--ctstate</text:span> NEW <text:span text:style-name="highlight_re5">-j</text:span> ACCEPT<text:line-break/><text:span text:style-name="highlight_co0"># Accepter le SSH :</text:span><text:line-break/><text:span text:style-name="highlight_re5">-A</text:span> INPUT <text:span text:style-name="highlight_re5">-p</text:span> tcp <text:span text:style-name="highlight_re5">-m</text:span> tcp <text:span text:style-name="highlight_re5">--syn</text:span> <text:span text:style-name="highlight_re5">-m</text:span> conntrack <text:span text:style-name="highlight_re5">--ctstate</text:span> NEW <text:span text:style-name="highlight_re5">--dport</text:span> XXXX <text:span text:style-name="highlight_re5">-j</text:span> ACCEPT<text:line-break/><text:span text:style-name="highlight_co0"># Accepter Spice et VNC (console virtuelle de virt-manager) :</text:span><text:line-break/><text:span text:style-name="highlight_re5">-A</text:span> INPUT <text:span text:style-name="highlight_re5">-p</text:span> tcp <text:span text:style-name="highlight_re5">-m</text:span> tcp <text:span text:style-name="highlight_re5">-m</text:span> conntrack <text:span text:style-name="highlight_re5">--ctstate</text:span> NEW <text:span text:style-name="highlight_re5">--dport</text:span> <text:span text:style-name="highlight_nu0">5900</text:span> <text:span text:style-name="highlight_re5">-j</text:span> ACCEPT<text:line-break/><text:span text:style-name="highlight_re5">-A</text:span> INPUT <text:span text:style-name="highlight_re5">-p</text:span> udp <text:span text:style-name="highlight_re5">-m</text:span> udp <text:span text:style-name="highlight_re5">-m</text:span> conntrack <text:span text:style-name="highlight_re5">--ctstate</text:span> NEW <text:span text:style-name="highlight_re5">--dport</text:span> <text:span text:style-name="highlight_nu0">5900</text:span> <text:span text:style-name="highlight_re5">-j</text:span> ACCEPT<text:line-break/><text:span text:style-name="highlight_re5">-A</text:span> INPUT <text:span text:style-name="highlight_re5">-p</text:span> tcp <text:span text:style-name="highlight_re5">-m</text:span> tcp <text:span text:style-name="highlight_re5">-m</text:span> conntrack <text:span text:style-name="highlight_re5">--ctstate</text:span> NEW <text:span text:style-name="highlight_re5">--dport</text:span> <text:span text:style-name="highlight_nu0">5901</text:span> <text:span text:style-name="highlight_re5">-j</text:span> ACCEPT<text:line-break/><text:span text:style-name="highlight_re5">-A</text:span> INPUT <text:span text:style-name="highlight_re5">-p</text:span> udp <text:span text:style-name="highlight_re5">-m</text:span> udp <text:span text:style-name="highlight_re5">-m</text:span> conntrack <text:span text:style-name="highlight_re5">--ctstate</text:span> NEW <text:span text:style-name="highlight_re5">--dport</text:span> <text:span text:style-name="highlight_nu0">5901</text:span> <text:span text:style-name="highlight_re5">-j</text:span> ACCEPT<text:line-break/><text:span text:style-name="highlight_re5">-A</text:span> INPUT <text:span text:style-name="highlight_re5">-p</text:span> tcp <text:span text:style-name="highlight_re5">-m</text:span> tcp <text:span text:style-name="highlight_re5">-m</text:span> conntrack <text:span text:style-name="highlight_re5">--ctstate</text:span> NEW <text:span text:style-name="highlight_re5">--dport</text:span> <text:span text:style-name="highlight_nu0">5902</text:span> <text:span text:style-name="highlight_re5">-j</text:span> ACCEPT<text:line-break/><text:span text:style-name="highlight_re5">-A</text:span> INPUT <text:span text:style-name="highlight_re5">-p</text:span> udp <text:span text:style-name="highlight_re5">-m</text:span> udp <text:span text:style-name="highlight_re5">-m</text:span> conntrack <text:span text:style-name="highlight_re5">--ctstate</text:span> NEW <text:span text:style-name="highlight_re5">--dport</text:span> <text:span text:style-name="highlight_nu0">5902</text:span> <text:span text:style-name="highlight_re5">-j</text:span> ACCEPT<text:line-break/><text:span text:style-name="highlight_re5">-A</text:span> INPUT <text:span text:style-name="highlight_re5">-p</text:span> tcp <text:span text:style-name="highlight_re5">-m</text:span> tcp <text:span text:style-name="highlight_re5">-m</text:span> conntrack <text:span text:style-name="highlight_re5">--ctstate</text:span> NEW <text:span text:style-name="highlight_re5">--dport</text:span> <text:span text:style-name="highlight_nu0">5903</text:span> <text:span text:style-name="highlight_re5">-j</text:span> ACCEPT<text:line-break/><text:span text:style-name="highlight_re5">-A</text:span> INPUT <text:span text:style-name="highlight_re5">-p</text:span> udp <text:span text:style-name="highlight_re5">-m</text:span> udp <text:span text:style-name="highlight_re5">-m</text:span> conntrack <text:span text:style-name="highlight_re5">--ctstate</text:span> NEW <text:span text:style-name="highlight_re5">--dport</text:span> <text:span text:style-name="highlight_nu0">5903</text:span> <text:span text:style-name="highlight_re5">-j</text:span> ACCEPT<text:line-break/><text:span text:style-name="highlight_re5">-A</text:span> INPUT <text:span text:style-name="highlight_re5">-p</text:span> tcp <text:span text:style-name="highlight_re5">-m</text:span> tcp <text:span text:style-name="highlight_re5">-m</text:span> conntrack <text:span text:style-name="highlight_re5">--ctstate</text:span> NEW <text:span text:style-name="highlight_re5">--dport</text:span> <text:span text:style-name="highlight_nu0">5904</text:span> <text:span text:style-name="highlight_re5">-j</text:span> ACCEPT<text:line-break/><text:span text:style-name="highlight_re5">-A</text:span> INPUT <text:span text:style-name="highlight_re5">-p</text:span> udp <text:span text:style-name="highlight_re5">-m</text:span> udp <text:span text:style-name="highlight_re5">-m</text:span> conntrack <text:span text:style-name="highlight_re5">--ctstate</text:span> NEW <text:span text:style-name="highlight_re5">--dport</text:span> <text:span text:style-name="highlight_nu0">5904</text:span> <text:span text:style-name="highlight_re5">-j</text:span> ACCEPT<text:line-break/><text:span text:style-name="highlight_re5">-A</text:span> INPUT <text:span text:style-name="highlight_re5">-p</text:span> tcp <text:span text:style-name="highlight_re5">-m</text:span> tcp <text:span text:style-name="highlight_re5">-m</text:span> conntrack <text:span text:style-name="highlight_re5">--ctstate</text:span> NEW <text:span text:style-name="highlight_re5">--dport</text:span> <text:span text:style-name="highlight_nu0">5905</text:span> <text:span text:style-name="highlight_re5">-j</text:span> ACCEPT<text:line-break/><text:span text:style-name="highlight_re5">-A</text:span> INPUT <text:span text:style-name="highlight_re5">-p</text:span> udp <text:span text:style-name="highlight_re5">-m</text:span> udp <text:span text:style-name="highlight_re5">-m</text:span> conntrack <text:span text:style-name="highlight_re5">--ctstate</text:span> NEW <text:span text:style-name="highlight_re5">--dport</text:span> <text:span text:style-name="highlight_nu0">5905</text:span> <text:span text:style-name="highlight_re5">-j</text:span> ACCEPT<text:line-break/><text:span text:style-name="highlight_re5">-A</text:span> INPUT <text:span text:style-name="highlight_re5">-p</text:span> tcp <text:span text:style-name="highlight_re5">-m</text:span> tcp <text:span text:style-name="highlight_re5">-m</text:span> conntrack <text:span text:style-name="highlight_re5">--ctstate</text:span> NEW <text:span text:style-name="highlight_re5">--dport</text:span> <text:span text:style-name="highlight_nu0">5906</text:span> <text:span text:style-name="highlight_re5">-j</text:span> ACCEPT<text:line-break/><text:span text:style-name="highlight_re5">-A</text:span> INPUT <text:span text:style-name="highlight_re5">-p</text:span> udp <text:span text:style-name="highlight_re5">-m</text:span> udp <text:span text:style-name="highlight_re5">-m</text:span> conntrack <text:span text:style-name="highlight_re5">--ctstate</text:span> NEW <text:span text:style-name="highlight_re5">--dport</text:span> <text:span text:style-name="highlight_nu0">5906</text:span> <text:span text:style-name="highlight_re5">-j</text:span> ACCEPT<text:line-break/><text:span text:style-name="highlight_re5">-A</text:span> INPUT <text:span text:style-name="highlight_re5">-p</text:span> tcp <text:span text:style-name="highlight_re5">-m</text:span> tcp <text:span text:style-name="highlight_re5">-m</text:span> conntrack <text:span text:style-name="highlight_re5">--ctstate</text:span> NEW <text:span text:style-name="highlight_re5">--dport</text:span> <text:span text:style-name="highlight_nu0">5907</text:span> <text:span text:style-name="highlight_re5">-j</text:span> ACCEPT<text:line-break/><text:span text:style-name="highlight_re5">-A</text:span> INPUT <text:span text:style-name="highlight_re5">-p</text:span> udp <text:span text:style-name="highlight_re5">-m</text:span> udp <text:span text:style-name="highlight_re5">-m</text:span> conntrack <text:span text:style-name="highlight_re5">--ctstate</text:span> NEW <text:span text:style-name="highlight_re5">--dport</text:span> <text:span text:style-name="highlight_nu0">5907</text:span> <text:span text:style-name="highlight_re5">-j</text:span> ACCEPT<text:line-break/><text:span text:style-name="highlight_re5">-A</text:span> INPUT <text:span text:style-name="highlight_re5">-p</text:span> tcp <text:span text:style-name="highlight_re5">-m</text:span> tcp <text:span text:style-name="highlight_re5">-m</text:span> conntrack <text:span text:style-name="highlight_re5">--ctstate</text:span> NEW <text:span text:style-name="highlight_re5">--dport</text:span> <text:span text:style-name="highlight_nu0">5908</text:span> <text:span text:style-name="highlight_re5">-j</text:span> ACCEPT<text:line-break/><text:span text:style-name="highlight_re5">-A</text:span> INPUT <text:span text:style-name="highlight_re5">-p</text:span> udp <text:span text:style-name="highlight_re5">-m</text:span> udp <text:span text:style-name="highlight_re5">-m</text:span> conntrack <text:span text:style-name="highlight_re5">--ctstate</text:span> NEW <text:span text:style-name="highlight_re5">--dport</text:span> <text:span text:style-name="highlight_nu0">5908</text:span> <text:span text:style-name="highlight_re5">-j</text:span> ACCEPT<text:line-break/><text:span text:style-name="highlight_re5">-A</text:span> INPUT <text:span text:style-name="highlight_re5">-p</text:span> tcp <text:span text:style-name="highlight_re5">-m</text:span> tcp <text:span text:style-name="highlight_re5">-m</text:span> conntrack <text:span text:style-name="highlight_re5">--ctstate</text:span> NEW <text:span text:style-name="highlight_re5">--dport</text:span> <text:span text:style-name="highlight_nu0">5909</text:span> <text:span text:style-name="highlight_re5">-j</text:span> ACCEPT<text:line-break/><text:span text:style-name="highlight_re5">-A</text:span> INPUT <text:span text:style-name="highlight_re5">-p</text:span> udp <text:span text:style-name="highlight_re5">-m</text:span> udp <text:span text:style-name="highlight_re5">-m</text:span> conntrack <text:span text:style-name="highlight_re5">--ctstate</text:span> NEW <text:span text:style-name="highlight_re5">--dport</text:span> <text:span text:style-name="highlight_nu0">5909</text:span> <text:span text:style-name="highlight_re5">-j</text:span> ACCEPT<text:line-break/><text:span text:style-name="highlight_re5">-A</text:span> INPUT <text:span text:style-name="highlight_re5">-p</text:span> tcp <text:span text:style-name="highlight_re5">-m</text:span> tcp <text:span text:style-name="highlight_re5">-m</text:span> conntrack <text:span text:style-name="highlight_re5">--ctstate</text:span> NEW <text:span text:style-name="highlight_re5">--dport</text:span> <text:span text:style-name="highlight_nu0">5910</text:span> <text:span text:style-name="highlight_re5">-j</text:span> ACCEPT<text:line-break/><text:span text:style-name="highlight_re5">-A</text:span> INPUT <text:span text:style-name="highlight_re5">-p</text:span> udp <text:span text:style-name="highlight_re5">-m</text:span> udp <text:span text:style-name="highlight_re5">-m</text:span> conntrack <text:span text:style-name="highlight_re5">--ctstate</text:span> NEW <text:span text:style-name="highlight_re5">--dport</text:span> <text:span text:style-name="highlight_nu0">5910</text:span> <text:span text:style-name="highlight_re5">-j</text:span> ACCEPT<text:line-break/><text:span text:style-name="highlight_re5">-A</text:span> INPUT <text:span text:style-name="highlight_re5">-p</text:span> tcp <text:span text:style-name="highlight_re5">-m</text:span> tcp <text:span text:style-name="highlight_re5">-m</text:span> conntrack <text:span text:style-name="highlight_re5">--ctstate</text:span> NEW <text:span text:style-name="highlight_re5">--dport</text:span> <text:span text:style-name="highlight_nu0">5911</text:span> <text:span text:style-name="highlight_re5">-j</text:span> ACCEPT<text:line-break/><text:span text:style-name="highlight_re5">-A</text:span> INPUT <text:span text:style-name="highlight_re5">-p</text:span> udp <text:span text:style-name="highlight_re5">-m</text:span> udp <text:span text:style-name="highlight_re5">-m</text:span> conntrack <text:span text:style-name="highlight_re5">--ctstate</text:span> NEW <text:span text:style-name="highlight_re5">--dport</text:span> <text:span text:style-name="highlight_nu0">5911</text:span> <text:span text:style-name="highlight_re5">-j</text:span> ACCEPT<text:line-break/><text:span text:style-name="highlight_co0"># Accepter les requêtes DNS (port 53) depuis les VM :</text:span><text:line-break/><text:span text:style-name="highlight_re5">-A</text:span> INPUT <text:span text:style-name="highlight_re5">-i</text:span> br2 <text:span text:style-name="highlight_re5">-p</text:span> udp <text:span text:style-name="highlight_re5">-m</text:span> udp <text:span text:style-name="highlight_re5">-m</text:span> multiport <text:span text:style-name="highlight_re5">--dports</text:span> <text:span text:style-name="highlight_nu0">53</text:span> <text:span text:style-name="highlight_re5">-j</text:span> ACCEPT<text:line-break/><text:span text:style-name="highlight_re5">-A</text:span> INPUT <text:span text:style-name="highlight_re5">-i</text:span> br2 <text:span text:style-name="highlight_re5">-p</text:span> tcp <text:span text:style-name="highlight_re5">-m</text:span> tcp <text:span text:style-name="highlight_re5">-m</text:span> multiport <text:span text:style-name="highlight_re5">--dports</text:span> <text:span text:style-name="highlight_nu0">53</text:span> <text:span text:style-name="highlight_re5">-j</text:span> ACCEPT<text:line-break/><text:span text:style-name="highlight_co0"># Bloquer les requêtes rpcbind/portmap en entrée depuis l'extérieur:</text:span><text:line-break/><text:span text:style-name="highlight_re5">-A</text:span> INPUT <text:span text:style-name="highlight_re5">-i</text:span> br2 <text:span text:style-name="highlight_re5">-p</text:span> tcp <text:span text:style-name="highlight_re5">-m</text:span> multiport <text:span text:style-name="highlight_re5">--dport</text:span> <text:span text:style-name="highlight_nu0">2049</text:span> <text:span text:style-name="highlight_re5">-j</text:span> ACCEPT<text:line-break/><text:span text:style-name="highlight_re5">-A</text:span> INPUT <text:span text:style-name="highlight_re5">-i</text:span> br2 <text:span text:style-name="highlight_re5">-p</text:span> tcp <text:span text:style-name="highlight_re5">-m</text:span> multiport <text:span text:style-name="highlight_re5">--dport</text:span> <text:span text:style-name="highlight_nu0">111</text:span> <text:span text:style-name="highlight_re5">-j</text:span> ACCEPT<text:line-break/><text:span text:style-name="highlight_re5">-A</text:span> INPUT <text:span text:style-name="highlight_re5">-p</text:span> tcp <text:span text:style-name="highlight_re5">-s</text:span> 127.0.0.1 <text:span text:style-name="highlight_re5">--dport</text:span> <text:span text:style-name="highlight_nu0">111</text:span> <text:span text:style-name="highlight_re5">-j</text:span> ACCEPT<text:line-break/><text:span text:style-name="highlight_re5">-A</text:span> INPUT <text:span text:style-name="highlight_re5">-p</text:span> udp <text:span text:style-name="highlight_re5">--dport</text:span> <text:span text:style-name="highlight_nu0">111</text:span> <text:span text:style-name="highlight_re5">-j</text:span> DROP<text:line-break/><text:span text:style-name="highlight_re5">-A</text:span> INPUT <text:span text:style-name="highlight_re5">-p</text:span> tcp <text:span text:style-name="highlight_re5">--dport</text:span> <text:span text:style-name="highlight_nu0">111</text:span> <text:span text:style-name="highlight_re5">-j</text:span> DROP<text:line-break/> <text:line-break/><text:span text:style-name="highlight_co0"># On refuse tout le reste :</text:span><text:line-break/><text:span text:style-name="highlight_re5">-A</text:span> INPUT <text:span text:style-name="highlight_re5">-m</text:span> conntrack <text:span text:style-name="highlight_re5">--ctstate</text:span> INVALID <text:span text:style-name="highlight_re5">-j</text:span> DROP<text:line-break/><text:span text:style-name="highlight_re5">-A</text:span> INPUT <text:span text:style-name="highlight_re5">-p</text:span> tcp <text:span text:style-name="highlight_re5">-m</text:span> tcp <text:span text:style-name="highlight_re5">-j</text:span> REJECT <text:span text:style-name="highlight_re5">--reject-with</text:span> tcp-reset<text:line-break/><text:span text:style-name="highlight_re5">-A</text:span> INPUT <text:span text:style-name="highlight_re5">-j</text:span> REJECT <text:span text:style-name="highlight_re5">--reject-with</text:span> icmp-port-unreachable<text:line-break/> <text:line-break/><text:span text:style-name="highlight_co0"># Accepter les connexions établies sur le LAN :</text:span><text:line-break/><text:span text:style-name="highlight_re5">-A</text:span> FORWARD <text:span text:style-name="highlight_re5">-d</text:span> 192.168.10.0<text:span text:style-name="highlight_sy0">/</text:span><text:span text:style-name="highlight_nu0">24</text:span> <text:span text:style-name="highlight_re5">-o</text:span> br2 <text:span text:style-name="highlight_re5">-m</text:span> conntrack <text:span text:style-name="highlight_re5">--ctstate</text:span> RELATED,ESTABLISHED <text:span text:style-name="highlight_re5">-j</text:span> ACCEPT<text:line-break/><text:span text:style-name="highlight_co0"># Accepter le trafic sortant depuis le LAN :</text:span><text:line-break/><text:span text:style-name="highlight_re5">-A</text:span> FORWARD <text:span text:style-name="highlight_re5">-s</text:span> 192.168.10.0<text:span text:style-name="highlight_sy0">/</text:span><text:span text:style-name="highlight_nu0">24</text:span> <text:span text:style-name="highlight_re5">-i</text:span> br2 <text:span text:style-name="highlight_re5">-j</text:span> ACCEPT<text:line-break/><text:span text:style-name="highlight_co0"># Accepter le trafic interne entre les VM :</text:span><text:line-break/><text:span text:style-name="highlight_re5">-A</text:span> FORWARD <text:span text:style-name="highlight_re5">-i</text:span> br2 <text:span text:style-name="highlight_re5">-o</text:span> br2 <text:span text:style-name="highlight_re5">-j</text:span> ACCEPT<text:line-break/><text:span text:style-name="highlight_co0"># Accepter les paquets redirigés vers des ports particuliers pour le Web vers le proxy :</text:span><text:line-break/><text:span text:style-name="highlight_re5">-A</text:span> FORWARD <text:span text:style-name="highlight_re5">-d</text:span> 192.168.10.2<text:span text:style-name="highlight_sy0">/</text:span><text:span text:style-name="highlight_nu0">32</text:span> <text:span text:style-name="highlight_re5">-o</text:span> br2 <text:span text:style-name="highlight_re5">-p</text:span> tcp <text:span text:style-name="highlight_re5">-m</text:span> tcp <text:span text:style-name="highlight_re5">--syn</text:span> <text:span text:style-name="highlight_re5">-m</text:span> conntrack <text:span text:style-name="highlight_re5">--ctstate</text:span> NEW <text:span text:style-name="highlight_re5">-m</text:span> multiport <text:span text:style-name="highlight_re5">--dports</text:span> <text:span text:style-name="highlight_nu0">80</text:span>,<text:span text:style-name="highlight_nu0">443</text:span> <text:span text:style-name="highlight_re5">-j</text:span> ACCEPT<text:line-break/><text:span text:style-name="highlight_co0"># Accepter les paquets redirigés vers des ports particuliers pour le mail vers le serveur mail :</text:span><text:line-break/><text:span text:style-name="highlight_re5">-A</text:span> FORWARD <text:span text:style-name="highlight_re5">-d</text:span> 192.168.10.7<text:span text:style-name="highlight_sy0">/</text:span><text:span text:style-name="highlight_nu0">32</text:span> <text:span text:style-name="highlight_re5">-o</text:span> br2 <text:span text:style-name="highlight_re5">-p</text:span> tcp <text:span text:style-name="highlight_re5">-m</text:span> tcp <text:span text:style-name="highlight_re5">--syn</text:span> <text:span text:style-name="highlight_re5">-m</text:span> conntrack <text:span text:style-name="highlight_re5">--ctstate</text:span> NEW <text:span text:style-name="highlight_re5">-m</text:span> multiport <text:span text:style-name="highlight_re5">--dports</text:span> <text:span text:style-name="highlight_nu0">587</text:span>,<text:span text:style-name="highlight_nu0">993</text:span>,<text:span text:style-name="highlight_nu0">25</text:span> <text:span text:style-name="highlight_re5">-j</text:span> ACCEPT<text:line-break/><text:span text:style-name="highlight_co0"># Accepter les paquets redirigés vers des ports particuliers pour peertube service 9000 vers le serveur video :</text:span><text:line-break/><text:span text:style-name="highlight_re5">-A</text:span> FORWARD <text:span text:style-name="highlight_re5">-d</text:span> 192.168.10.8<text:span text:style-name="highlight_sy0">/</text:span><text:span text:style-name="highlight_nu0">32</text:span> <text:span text:style-name="highlight_re5">-o</text:span> br2 <text:span text:style-name="highlight_re5">-p</text:span> tcp <text:span text:style-name="highlight_re5">-m</text:span> tcp <text:span text:style-name="highlight_re5">--syn</text:span> <text:span text:style-name="highlight_re5">-m</text:span> conntrack <text:span text:style-name="highlight_re5">--ctstate</text:span> NEW <text:span text:style-name="highlight_re5">-m</text:span> multiport <text:span text:style-name="highlight_re5">--dports</text:span> <text:span text:style-name="highlight_nu0">9000</text:span> <text:span text:style-name="highlight_re5">-j</text:span> ACCEPT<text:line-break/><text:span text:style-name="highlight_co0"># Accepter les paquets redirigés vers des ports particuliers pour funkwhale service 5000 vers le serveur video :</text:span><text:line-break/><text:span text:style-name="highlight_re5">-A</text:span> FORWARD <text:span text:style-name="highlight_re5">-d</text:span> 192.168.10.9<text:span text:style-name="highlight_sy0">/</text:span><text:span text:style-name="highlight_nu0">32</text:span> <text:span text:style-name="highlight_re5">-o</text:span> br2 <text:span text:style-name="highlight_re5">-p</text:span> tcp <text:span text:style-name="highlight_re5">-m</text:span> tcp <text:span text:style-name="highlight_re5">--syn</text:span> <text:span text:style-name="highlight_re5">-m</text:span> conntrack <text:span text:style-name="highlight_re5">--ctstate</text:span> NEW <text:span text:style-name="highlight_re5">-m</text:span> multiport <text:span text:style-name="highlight_re5">--dports</text:span> <text:span text:style-name="highlight_nu0">5000</text:span> <text:span text:style-name="highlight_re5">-j</text:span> ACCEPT<text:line-break/><text:span text:style-name="highlight_co0"># Accepter les paquets redirigés vers des ports particuliers pour jitsi meet service tcp 10000-20000 vers le serveur visio :</text:span><text:line-break/><text:span text:style-name="highlight_re5">-A</text:span> FORWARD <text:span text:style-name="highlight_re5">-d</text:span> 192.168.10.10<text:span text:style-name="highlight_sy0">/</text:span><text:span text:style-name="highlight_nu0">32</text:span> <text:span text:style-name="highlight_re5">-o</text:span> br2 <text:span text:style-name="highlight_re5">-p</text:span> tcp <text:span text:style-name="highlight_re5">-m</text:span> tcp <text:span text:style-name="highlight_re5">--syn</text:span> <text:span text:style-name="highlight_re5">-m</text:span> conntrack <text:span text:style-name="highlight_re5">--ctstate</text:span> NEW <text:span text:style-name="highlight_re5">-m</text:span> multiport <text:span text:style-name="highlight_re5">--dports</text:span> <text:span text:style-name="highlight_nu0">10000</text:span>:<text:span text:style-name="highlight_nu0">20000</text:span> <text:span text:style-name="highlight_re5">-j</text:span> ACCEPT<text:line-break/><text:span text:style-name="highlight_co0"># Accepter les paquets redirigés vers des ports particuliers pour jitsi meet service udp 10000-20000 vers le serveur visio :</text:span><text:line-break/><text:span text:style-name="highlight_re5">-A</text:span> FORWARD <text:span text:style-name="highlight_re5">-d</text:span> 192.168.10.10<text:span text:style-name="highlight_sy0">/</text:span><text:span text:style-name="highlight_nu0">32</text:span> <text:span text:style-name="highlight_re5">-o</text:span> br2 <text:span text:style-name="highlight_re5">-p</text:span> udp <text:span text:style-name="highlight_re5">-m</text:span> udp<text:s text:c="7"/><text:span text:style-name="highlight_re5">-m</text:span> conntrack <text:span text:style-name="highlight_re5">--ctstate</text:span> NEW <text:span text:style-name="highlight_re5">-m</text:span> multiport <text:span text:style-name="highlight_re5">--dports</text:span> <text:span text:style-name="highlight_nu0">10000</text:span>:<text:span text:style-name="highlight_nu0">20000</text:span> <text:span text:style-name="highlight_re5">-j</text:span> ACCEPT<text:line-break/><text:span text:style-name="highlight_co0"># Accepter les paquets redirigés vers des ports particuliers pour jitsi meet service tcp 4443 vers le serveur visio :</text:span><text:line-break/><text:span text:style-name="highlight_re5">-A</text:span> FORWARD <text:span text:style-name="highlight_re5">-d</text:span> 192.168.10.10<text:span text:style-name="highlight_sy0">/</text:span><text:span text:style-name="highlight_nu0">32</text:span> <text:span text:style-name="highlight_re5">-o</text:span> br2 <text:span text:style-name="highlight_re5">-p</text:span> tcp <text:span text:style-name="highlight_re5">-m</text:span> tcp <text:span text:style-name="highlight_re5">--syn</text:span> <text:span text:style-name="highlight_re5">-m</text:span> conntrack <text:span text:style-name="highlight_re5">--ctstate</text:span> NEW <text:span text:style-name="highlight_re5">-m</text:span> multiport <text:span text:style-name="highlight_re5">--dports</text:span> <text:span text:style-name="highlight_nu0">4443</text:span> <text:span text:style-name="highlight_re5">-j</text:span> ACCEPT<text:line-break/> <text:line-break/><text:span text:style-name="highlight_co0"># Rejeter tout le reste :</text:span><text:line-break/><text:span text:style-name="highlight_re5">-A</text:span> FORWARD <text:span text:style-name="highlight_re5">-i</text:span> br2 <text:span text:style-name="highlight_re5">-j</text:span> REJECT <text:span text:style-name="highlight_re5">--reject-with</text:span> icmp-port-unreachable<text:line-break/><text:span text:style-name="highlight_re5">-A</text:span> FORWARD <text:span text:style-name="highlight_re5">-o</text:span> br2 <text:span text:style-name="highlight_re5">-j</text:span> REJECT <text:span text:style-name="highlight_re5">--reject-with</text:span> icmp-port-unreachable</text:p>
          </table:table-cell>
        </table:table-row>
      </table:table>
      <text:h text:style-name="Heading_20_3" text:outline-level="3"><text:bookmark-start text:name="__RefHeading___stockage_zfs_9"/><text:bookmark-start text:name="stockage_zfs"/>Stockage ZFS<text:bookmark-end text:name="__RefHeading___stockage_zfs_9"/><text:bookmark-end text:name="stockage_zfs"/></text:h>
      <text:p text:style-name="Text_20_body">Un « pool » sur les 2 gros disques mécaniques a été créé en miroir (RAID1). Si vous vous demandez pourquoi nous n'avons pas créé de RAIDZ*, RAID5, RAID10, etc., vous pouvez jeter un coup d'oeil à <text:a xlink:type="simple" xlink:href="https://jrs-s.net/2015/02/06/zfs-you-should-use-mirror-vdevs-not-raidz/" text:style-name="Internet_20_link" text:visited-style-name="Visited_20_Internet_20_Link">ce très bon article</text:a>.</text:p>
      <text:p text:style-name="Text_20_body">Nous avons décidé d'offrir un maximum de 4 Go à l'ARC, le cache adaptatif de ZFS :</text:p>
      <text:p text:style-name="Preformatted_20_Text">echo 4294967296 &gt;&gt; /sys/module/zfs/parameters/zfs_arc_max</text:p>
      <text:p text:style-name="Preformatted_20_Text">root@hypervisor-01 ~ # cat /etc/modprobe.d/zfs.conf <text:line-break/>options zfs zfs_arc_max=4294967296</text:p>
      <text:p text:style-name="Text_20_body">Nous avons ensuite créé un « pool » avec les numéros de série des disques (qu'on trouve dans <text:span text:style-name="Source_20_Text">/dev/disk/by-id</text:span>), avons activé la compression LZ4 et avons créé un ensemble de partages ZFS pour stocker les disques durs virtuels des VM (le partage <text:span text:style-name="Source_20_Text">prod-01</text:span>), et sur d'autres partages les données de hébergé⋅e⋅s, etc. qu'on montera plus tard dans chaque VM en NFS :</text:p>
      <text:p text:style-name="Preformatted_20_Text">root@hypervisor-01 ~ # zpool status<text:line-break/><text:s text:c="2"/>pool: zdata<text:line-break/> state: ONLINE<text:line-break/><text:s text:c="2"/>scan: scrub repaired 0B in 3h4m with 0 errors on Sun Feb 14 03:28:19 2021<text:line-break/>config:<text:line-break/><text:line-break/><text:tab/>NAME<text:s text:c="34"/>STATE<text:s text:c="5"/>READ WRITE CKSUM<text:line-break/><text:tab/>zdata<text:s text:c="33"/>ONLINE<text:s text:c="7"/>0<text:s text:c="5"/>0<text:s text:c="5"/>0<text:line-break/><text:tab/><text:s text:c="2"/>mirror-0<text:s text:c="28"/>ONLINE<text:s text:c="7"/>0<text:s text:c="5"/>0<text:s text:c="5"/>0<text:line-break/><text:tab/><text:s text:c="4"/>ata-ST4000NM0245-1Z2107_XXXXX<text:s text:c="2"/>ONLINE<text:s text:c="7"/>0<text:s text:c="5"/>0<text:s text:c="5"/>0<text:line-break/><text:tab/><text:s text:c="4"/>ata-ST4000NM0245-1Z2107_XXXXX<text:s text:c="2"/>ONLINE<text:s text:c="7"/>0<text:s text:c="5"/>0<text:s text:c="5"/>0<text:line-break/><text:line-break/>errors: No known data errors<text:line-break/><text:line-break/>root@hypervisor-01 ~ # zfs list<text:line-break/>NAME<text:s text:c="15"/>USED<text:s text:c="2"/>AVAIL<text:s text:c="2"/>REFER<text:s text:c="2"/>MOUNTPOINT<text:line-break/>zdata<text:s text:c="14"/>895G<text:s text:c="2"/>2.64T<text:s text:c="3"/>112K<text:s text:c="2"/>/zdata<text:line-break/>zdata/audio_data<text:s text:c="2"/>21.8G<text:s text:c="2"/>2.64T<text:s text:c="2"/>19.6G<text:s text:c="2"/>/zdata/audio_data<text:line-break/>zdata/cloud_data<text:s text:c="2"/>72.4G<text:s text:c="2"/>2.64T<text:s text:c="2"/>71.3G<text:s text:c="2"/>/zdata/cloud_data<text:line-break/>zdata/iso<text:s text:c="9"/>3.65G<text:s text:c="2"/>2.64T<text:s text:c="2"/>3.65G<text:s text:c="2"/>/zdata/iso<text:line-break/>zdata/mail_data<text:s text:c="4"/>288K<text:s text:c="2"/>2.64T<text:s text:c="3"/>224K<text:s text:c="2"/>/zdata/mail_data<text:line-break/>zdata/prod-01<text:s text:c="6"/>144G<text:s text:c="2"/>2.64T<text:s text:c="2"/>76.3G<text:s text:c="2"/>/zdata/prod-01<text:line-break/>zdata/video_data<text:s text:c="3"/>653G<text:s text:c="2"/>2.64T<text:s text:c="3"/>651G<text:s text:c="2"/>/zdata/video_data</text:p>
      <text:p text:style-name="Text_20_body">Nous n'avions plus qu'à ajouter ces partages dans les exports NFS pour que nos VM puissent y accéder :</text:p>
      <text:p text:style-name="Preformatted_20_Text">root@hypervisor-01 ~ # cat /etc/exports <text:line-break/>/zdata/cloud_data 192.168.10.X/255.255.255.0(rw,async,no_subtree_check,no_root_squash)<text:line-break/>/zdata/mail_data 192.168.10.X/255.255.255.0(rw,async,no_subtree_check,no_root_squash)<text:line-break/>/zdata/video_data 192.168.10.X/255.255.255.0(rw,async,no_subtree_check,no_root_squash)<text:line-break/>/zdata/audio_data 192.168.10.X/255.255.255.0(rw,async,no_subtree_check,no_root_squash)</text:p>
      <text:p text:style-name="Text_20_body">Il ne restait plus qu'à créer nos VM tranquillement avec <text:span text:style-name="Source_20_Text">virt-manager</text:span> sur notre réseau <text:span text:style-name="Source_20_Text">br2</text:span> et sur le stockage <text:span text:style-name="Source_20_Text">prod-01</text:span> pour héberger les disques durs de chaque système d'exploitation, en les démarrant depuis le stockage <text:span text:style-name="Source_20_Text">iso</text:span> contenant nos image pour installer Debi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5T05::43:48</meta:creation-date>
    <dc:creator>Generated</dc:creator>
    <dc:date>2026-09-15T05::43:48</dc:date>
    <dc:language>en-US</dc:language>
    <meta:editing-cycles>1</meta:editing-cycles>
    <meta:editing-duration>PT0S</meta:editing-duration>
    <dc:title>tech:hypervisor-01</dc:title>
  </office:meta>
</office:document-meta>
</file>