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819eee30ed83b92c38aec6c1298521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:infrastructure"/><text:bookmark-start text:name="__RefHeading___l_infrastructure_de_liberta_1"/><text:bookmark-start text:name="l_infrastructure_de_liberta"/>L'infrastructure de Liberta<text:bookmark-end text:name="__RefHeading___l_infrastructure_de_liberta_1"/><text:bookmark-end text:name="l_infrastructure_de_liberta"/></text:h>
      <text:h text:style-name="Heading_20_2" text:outline-level="2"><text:bookmark-start text:name="__RefHeading___vue_globale_2"/><text:bookmark-start text:name="vue_globale"/>Vue globale<text:bookmark-end text:name="__RefHeading___vue_globale_2"/><text:bookmark-end text:name="vue_globale"/></text:h>
      <text:p text:style-name="Text_20_body"><draw:frame draw:style-name="media" draw:name="0" text:anchor-type="as-char" draw:z-index="0" svg:width="29.633333333333cm" style:rel-width="100%" svg:height="15.636875cm" style:rel-height="scale"><draw:image xlink:href="Pictures/d819eee30ed83b92c38aec6c1298521c.png" xlink:type="simple" xlink:show="embed" xlink:actuate="onLoad"/></draw:frame></text:p>
      <text:h text:style-name="Heading_20_2" text:outline-level="2"><text:bookmark-start text:name="__RefHeading___data_center_park_falkenstein_allemagne_fsn1-dc14_3"/><text:bookmark-start text:name="data_center_park_falkenstein_allemagne_fsn1-dc14"/>Data Center Park Falkenstein, Allemagne (FSN1-DC14)<text:bookmark-end text:name="__RefHeading___data_center_park_falkenstein_allemagne_fsn1-dc14_3"/><text:bookmark-end text:name="data_center_park_falkenstein_allemagne_fsn1-dc14"/></text:h>
      <text:list text:style-name="List_20_1" text:continue-numbering="false">
        <text:list-item>
          <text:p text:style-name="LastListParagraph_List_20_1_Content_First"> <text:a xlink:type="simple" xlink:href="https://doc.liberta.vip/tech/hypervisor-01" text:style-name="Internet_20_link" text:visited-style-name="Visited_20_Internet_20_Link">hypervisor-01</text:a></text:p>
        </text:list-item>
      </text:list>
      <text:h text:style-name="Heading_20_2" text:outline-level="2"><text:bookmark-start text:name="__RefHeading___data_center_helsinki_finlande_hel1-dc2_4"/><text:bookmark-start text:name="data_center_helsinki_finlande_hel1-dc2"/>Data Center Helsinki, Finlande (HEL1-DC2)<text:bookmark-end text:name="__RefHeading___data_center_helsinki_finlande_hel1-dc2_4"/><text:bookmark-end text:name="data_center_helsinki_finlande_hel1-dc2"/></text:h>
      <text:list text:style-name="List_20_1" text:continue-numbering="false">
        <text:list-item>
          <text:p text:style-name="LastListParagraph_List_20_1_Content_First"> <text:a xlink:type="simple" xlink:href="https://doc.liberta.vip/tech/backup-01" text:style-name="Internet_20_link" text:visited-style-name="Visited_20_Internet_20_Link">backup-01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10::26:05</meta:creation-date>
    <dc:creator>Generated</dc:creator>
    <dc:date>2026-08-15T10::26:05</dc:date>
    <dc:language>en-US</dc:language>
    <meta:editing-cycles>1</meta:editing-cycles>
    <meta:editing-duration>PT0S</meta:editing-duration>
    <dc:title>tech:infrastructure</dc:title>
  </office:meta>
</office:document-meta>
</file>