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8dee9c25540446b9147bf8c2030c2e2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ch:sql-01"/><text:bookmark-start text:name="__RefHeading___sql-01_1"/><text:bookmark-start text:name="sql-01"/>sql-01<text:bookmark-end text:name="__RefHeading___sql-01_1"/><text:bookmark-end text:name="sql-01"/></text:h>
      <text:h text:style-name="Heading_20_2" text:outline-level="2"><text:bookmark-start text:name="__RefHeading___machine_virtuelle_2"/><text:bookmark-start text:name="machine_virtuelle"/>Machine virtuelle<text:bookmark-end text:name="__RefHeading___machine_virtuelle_2"/><text:bookmark-end text:name="machine_virtuelle"/></text:h>
      <text:list text:style-name="List_20_1" text:continue-numbering="false">
        <text:list-item>
          <text:p text:style-name="List_20_1_Content_First"> Partie matérielle (virtuelle) KVM/QEMU</text:p>
          <text:list text:style-name="List_20_1">
            <text:list-item>
              <text:p text:style-name="List_20_1_Content"> 4 cœurs virtuels</text:p>
            </text:list-item>
            <text:list-item>
              <text:p text:style-name="List_20_1_Content"> 16 Go de mémoire RAM</text:p>
            </text:list-item>
            <text:list-item>
              <text:p text:style-name="List_20_1_Content"> 1 disque virtuel de 500 Go</text:p>
            </text:list-item>
            <text:list-item>
              <text:p text:style-name="List_20_1_Content_Last"> Accès au 1 Gbit/s</text:p>
            </text:list-item>
          </text:list>
        </text:list-item>
      </text:list>
      <text:list text:style-name="List_20_1" text:continue-numbering="false">
        <text:list-item>
          <text:p text:style-name="List_20_1_Content_First"> Partie logicielle</text:p>
          <text:list text:style-name="List_20_1">
            <text:list-item>
              <text:p text:style-name="List_20_1_Content"> Système d'exploitation : <text:a xlink:type="simple" xlink:href="https://www.debian.org" text:style-name="Internet_20_link" text:visited-style-name="Visited_20_Internet_20_Link">Debian</text:a> stable</text:p>
            </text:list-item>
            <text:list-item>
              <text:p text:style-name="List_20_1_Content"> Technologies de virtualisation : KVM, QEMU, libvirt</text:p>
            </text:list-item>
            <text:list-item>
              <text:p text:style-name="List_20_1_Content"> Stockage des données : <text:a xlink:type="simple" xlink:href="https://zfsonlinux.org/" text:style-name="Internet_20_link" text:visited-style-name="Visited_20_Internet_20_Link">ZFS</text:a></text:p>
            </text:list-item>
            <text:list-item>
              <text:p text:style-name="List_20_1_Content"> 1 IPv4 : 192.168.10.6/32</text:p>
            </text:list-item>
            <text:list-item>
              <text:p text:style-name="List_20_1_Content_Last"> 1 IPv6 :  2a01:4f8:231:aa6::6/64</text:p>
            </text:list-item>
          </text:list>
        </text:list-item>
      </text:list>
      <text:h text:style-name="Heading_20_2" text:outline-level="2"><text:bookmark-start text:name="__RefHeading___topologie_3"/><text:bookmark-start text:name="topologie"/>Topologie<text:bookmark-end text:name="__RefHeading___topologie_3"/><text:bookmark-end text:name="topologie"/></text:h>
      <text:p text:style-name="Text_20_body">Cette VM héberge tous les services de gestion de bases de données de Liberta. </text:p>
      <text:p text:style-name="Text_20_body">Ce serveur héberge donc les services :</text:p>
      <text:list text:style-name="List_20_1" text:continue-numbering="false">
        <text:list-item>
          <text:p text:style-name="List_20_1_Content_First"> MySQL/MariaDB</text:p>
        </text:list-item>
        <text:list-item>
          <text:p text:style-name="List_20_1_Content"> PostgreSQL</text:p>
        </text:list-item>
        <text:list-item>
          <text:p text:style-name="List_20_1_Content_Last"> Redis</text:p>
        </text:list-item>
      </text:list>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systeme_d_exploitation_5"/><text:bookmark-start text:name="systeme_d_exploitation"/>Système d'exploitation<text:bookmark-end text:name="__RefHeading___systeme_d_exploitation_5"/><text:bookmark-end text:name="systeme_d_exploitation"/></text:h>
      <text:list text:style-name="List_20_1" text:continue-numbering="false">
        <text:list-item>
          <text:p text:style-name="LastListParagraph_List_20_1_Content_First"> Debian stable (Debian 12 « Bookworm »)</text:p>
        </text:list-item>
      </text:list>
      <text:h text:style-name="Heading_20_3" text:outline-level="3"><text:bookmark-start text:name="__RefHeading___adressage_ip_6"/><text:bookmark-start text:name="adressage_ip"/>Adressage IP<text:bookmark-end text:name="__RefHeading___adressage_ip_6"/><text:bookmark-end text:name="adressage_ip"/></text:h>
      <text:p text:style-name="Text_20_body">La route vers 10.10.10.0/24 via l'hyperviseur permet l'accès (par VPN) au réseau d'administration des VM.</text:p>
      <text:p text:style-name="Preformatted_20_Text"># cat /etc/network/interfaces<text:line-break/># This file describes the network interfaces available on your system<text:line-break/># and how to activate them. For more information, see interfaces(5).<text:line-break/><text:line-break/>source /etc/network/interfaces.d/*<text:line-break/><text:line-break/># The loopback network interface<text:line-break/>auto lo<text:line-break/>iface lo inet loopback<text:line-break/><text:line-break/># The primary network interface<text:line-break/>allow-hotplug enp1s0<text:line-break/>iface enp1s0 inet static<text:line-break/><text:tab/>address 192.168.10.6/24<text:line-break/><text:tab/>gateway 192.168.10.1<text:line-break/><text:tab/>dns-nameservers 213.133.99.99 213.133.100.100 213.133.98.98<text:line-break/><text:tab/>dns-search liberta.vip<text:line-break/><text:tab/>up ip route add 10.10.10.0/24 via 192.168.10.1 dev enp1s0<text:line-break/><text:line-break/>iface enp1s0 inet6 static<text:line-break/><text:tab/>address 2a01:4f8:231:aa6::6<text:line-break/><text:tab/>netmask 120<text:line-break/><text:tab/>gateway 2a01:4f8:231:aa6::1</text:p>
      <text:h text:style-name="Heading_20_3" text:outline-level="3"><text:bookmark-start text:name="__RefHeading___parametres_reseau_et_swap_dans_sysctl_7"/><text:bookmark-start text:name="parametres_reseau_et_swap_dans_sysctl"/>Paramètres réseau et swap dans sysctl<text:bookmark-end text:name="__RefHeading___parametres_reseau_et_swap_dans_sysctl_7"/><text:bookmark-end text:name="parametres_reseau_et_swap_dans_sysctl"/></text:h>
      <text:p text:style-name="Text_20_body">Dans <text:span text:style-name="Source_20_Text">/etc/sysctl.d/99-sysctl.conf</text:span> nous avons passé la « swappiness » à 0. La mémoire doit être donc complètement saturée avant de commencer à « swapper » sur le disque dur (pratique d'ailleurs sujet à débats dont nous avons conscience). Nous avons également activé le paramètre d'overcommit à 1 pour éviter que Redis ne se prenne les foudres du « Out of Memory Killer » de Linux:</text:p>
      <text:p text:style-name="Preformatted_20_Text">vm.swappiness=0<text:line-break/><text:line-break/># Disbale transparent hugepages<text:line-break/>vm.nr_hugepages = 0<text:line-break/>vm.nr_hugepages_mempolicy = 0<text:line-break/>vm.hugepages_treat_as_movable = 0<text:line-break/>vm.nr_overcommit_hugepages = 0<text:line-break/><text:line-break/># Redis recommendation:<text:line-break/>vm.overcommit_memory=1</text:p>
      <text:h text:style-name="Heading_20_3" text:outline-level="3"><text:bookmark-start text:name="__RefHeading___routage_et_filtrage_avec_iptables_8"/><text:bookmark-start text:name="routage_et_filtrage_avec_iptables"/>Routage et filtrage avec iptables<text:bookmark-end text:name="__RefHeading___routage_et_filtrage_avec_iptables_8"/><text:bookmark-end text:name="routage_et_filtrage_avec_iptables"/></text:h>
      <text:p text:style-name="Text_20_body">Le paquet <text:span text:style-name="Source_20_Text">iptables-persistent</text:span> doit avoir été installé pour conserver les modifications du pare-feu entre chaque redémarrage.</text:p>
      <text:p text:style-name="Text_20_body">Il est bien sûr extrêmement important de sécuriser SSH : interdire le login root avec mot de passe, utiliser de bons algorithmes de chiffrement, changer le port, n'autoriser qu'une IP distante (ou mieux, ne rien autoriser depuis internet et utiliser un VPN) et mettre en place un faux serveur SSH pour que les attaquants perdent leur temps à essayer de se connecter, sans vous faire perdre le vôtre (et ajouter un Fail2Ban évidemment). La recette reste secrète, désolé ! <draw:frame draw:style-name="media" draw:name="0" text:anchor-type="as-char" draw:z-index="0" svg:width="" svg:rel-width="100%" svg:height="0cm"><draw:image xlink:href="Pictures/8dee9c25540446b9147bf8c2030c2e24.svg" xlink:type="simple" xlink:show="embed" xlink:actuate="onLoad"/></draw:frame></text:p>
      <text:p text:style-name="Text_20_body">Cela dit, pour information une configuration similaire à la suivante est en place :</text:p>
      <table:table table:style-name="Table">
        <table:table-column table:style-name="odt_auto_style_table_column_1_1"/>
        <table:table-row>
          <table:table-cell office:value-type="string" table:style-name="tablecell">
            <text:p text:style-name="Preformatted_20_Text"><text:span text:style-name="highlight_co0"># /etc/ssh/sshd_config.d/liberta.conf</text:span><text:line-break/> <text:line-break/><text:span text:style-name="highlight_co0"># Common parameters:</text:span><text:line-break/>Port <text:span text:style-name="highlight_sy0">&lt;</text:span>un_port<text:span text:style-name="highlight_sy0">&gt;</text:span><text:line-break/>Port <text:span text:style-name="highlight_sy0">&lt;</text:span>un_autre_port<text:span text:style-name="highlight_sy0">&gt;</text:span><text:line-break/>AcceptEnv LANG LC_<text:span text:style-name="highlight_sy0">*</text:span> <text:line-break/>ChallengeResponseAuthentication no <text:line-break/>KbdInteractiveAuthentication no<text:line-break/>PrintMotd no<text:line-break/>PasswordAuthentication no<text:line-break/>Subsystem sftp <text:span text:style-name="highlight_sy0">/</text:span>usr<text:span text:style-name="highlight_sy0">/</text:span>lib<text:span text:style-name="highlight_sy0">/</text:span>openssh<text:span text:style-name="highlight_sy0">/</text:span>sftp-server<text:line-break/>UsePAM <text:span text:style-name="highlight_kw2">yes</text:span> <text:line-break/>X11Forwarding no<text:line-break/> <text:line-break/><text:span text:style-name="highlight_co0"># Port &lt;un_port&gt; configuration for IPv4/IPv6:</text:span><text:line-break/>Match <text:span text:style-name="highlight_re2">Address</text:span>=<text:span text:style-name="highlight_st0">"&lt;adresse_ipv4_de_confiance&gt;,127.0.0.0/8,&lt;adresse_ipv6_de_confiance&gt;,fd00::/8"</text:span> <text:span text:style-name="highlight_re2">LocalPort</text:span>=<text:span text:style-name="highlight_sy0">&lt;</text:span>un_port<text:span text:style-name="highlight_sy0">&gt;</text:span><text:line-break/><text:s text:c="4"/>AllowUsers root <text:span text:style-name="highlight_sy0">&lt;</text:span>utilisateurice_de_confiance<text:span text:style-name="highlight_sy0">&gt;</text:span><text:line-break/> <text:line-break/><text:span text:style-name="highlight_co0"># Port &lt;un_autre_port&gt; configuration for IPv4/IPv6:</text:span><text:line-break/>Match <text:span text:style-name="highlight_re2">LocalPort</text:span>=<text:span text:style-name="highlight_sy0">&lt;</text:span>un_autre_port<text:span text:style-name="highlight_sy0">&gt;</text:span><text:line-break/><text:s text:c="4"/>AllowUsers <text:span text:style-name="highlight_sy0">&lt;</text:span>utilisateurice_de_confiance<text:span text:style-name="highlight_sy0">&gt;</text:span></text:p>
          </table:table-cell>
        </table:table-row>
      </table:table>
      <text:p text:style-name="Text_20_body">Pour IPv4, l'hyperviseur s'occupe déjà de tout router et rediriger, nous n'avons besoin d'aucune règle.</text:p>
      <text:p text:style-name="Text_20_body">En revanche, nous disposons d'une IPv6 routable et exposée sur internet ! Nous devons donc avoir des règles de pare-feu actives. Dans <text:span text:style-name="Source_20_Text">/etc/iptables-persistent/rules.v6</text:span> :</text:p>
      <table:table table:style-name="Table">
        <table:table-column table:style-name="odt_auto_style_table_column_2_1"/>
        <table:table-row>
          <table:table-cell office:value-type="string" table:style-name="tablecell">
            <text:p text:style-name="Preformatted_20_Text"><text:span text:style-name="highlight_sy0">*</text:span>filter<text:line-break/><text:span text:style-name="highlight_re5">-A</text:span> INPUT <text:span text:style-name="highlight_re5">-m</text:span> conntrack <text:span text:style-name="highlight_re5">--ctstate</text:span> RELATED,ESTABLISHED<text:s text:c="2"/><text:span text:style-name="highlight_re5">-m</text:span> comment <text:span text:style-name="highlight_re5">--comment</text:span> <text:span text:style-name="highlight_st0">"Accepter le trafic basique : ICMP, boucle locale et connexions établies, en entrée"</text:span> <text:span text:style-name="highlight_re5">-j</text:span> ACCEPT<text:line-break/><text:span text:style-name="highlight_re5">-A</text:span> INPUT <text:span text:style-name="highlight_re5">-i</text:span> lo<text:s text:c="2"/><text:span text:style-name="highlight_re5">-m</text:span> comment <text:span text:style-name="highlight_re5">--comment</text:span> <text:span text:style-name="highlight_st0">"Accepter le trafic basique : ICMP, boucle locale et connexions établies, en entrée"</text:span> <text:span text:style-name="highlight_re5">-j</text:span> ACCEPT<text:line-break/><text:span text:style-name="highlight_re5">-A</text:span> INPUT <text:span text:style-name="highlight_sy0">!</text:span> <text:span text:style-name="highlight_re5">-i</text:span> lo <text:span text:style-name="highlight_re5">-d</text:span> ::<text:span text:style-name="highlight_nu0">1</text:span><text:span text:style-name="highlight_sy0">/</text:span><text:span text:style-name="highlight_nu0">128</text:span><text:s text:c="2"/><text:span text:style-name="highlight_re5">-m</text:span> comment <text:span text:style-name="highlight_re5">--comment</text:span> <text:span text:style-name="highlight_st0">"Accepter le trafic basique : ICMP, boucle locale et connexions établies, en entrée"</text:span> <text:span text:style-name="highlight_re5">-j</text:span> REJECT<text:line-break/><text:span text:style-name="highlight_re5">-A</text:span> INPUT <text:span text:style-name="highlight_re5">-s</text:span> 2a01:4f8:<text:span text:style-name="highlight_nu0">231</text:span>:aa6::<text:span text:style-name="highlight_sy0">/</text:span><text:span text:style-name="highlight_nu0">120</text:span> <text:span text:style-name="highlight_re5">-p</text:span> tcp <text:span text:style-name="highlight_re5">-m</text:span> tcp <text:span text:style-name="highlight_re5">--syn</text:span> <text:span text:style-name="highlight_re5">-m</text:span> conntrack <text:span text:style-name="highlight_re5">--ctstate</text:span> NEW <text:span text:style-name="highlight_re5">--dport</text:span> <text:span text:style-name="highlight_nu0">22</text:span> <text:span text:style-name="highlight_re5">-m</text:span> comment <text:span text:style-name="highlight_re5">--comment</text:span> <text:span text:style-name="highlight_st0">"Accepter le SSH depuis les autres VM"</text:span> <text:span text:style-name="highlight_re5">-j</text:span> ACCEPT<text:line-break/><text:span text:style-name="highlight_re5">-A</text:span> INPUT <text:span text:style-name="highlight_re5">-s</text:span> 2a01:4f8:<text:span text:style-name="highlight_nu0">231</text:span>:aa6::<text:span text:style-name="highlight_sy0">/</text:span><text:span text:style-name="highlight_nu0">120</text:span> <text:span text:style-name="highlight_re5">-p</text:span> tcp <text:span text:style-name="highlight_re5">-m</text:span> tcp <text:span text:style-name="highlight_re5">-m</text:span> multiport <text:span text:style-name="highlight_re5">--dports</text:span> <text:span text:style-name="highlight_nu0">10050</text:span> <text:span text:style-name="highlight_re5">-m</text:span> comment <text:span text:style-name="highlight_re5">--comment</text:span> <text:span text:style-name="highlight_st0">"Accepter les requêtes Zabbix passives (port 10050) depuis les VM"</text:span> <text:span text:style-name="highlight_re5">-j</text:span> ACCEPT<text:line-break/><text:span text:style-name="highlight_re5">-A</text:span> INPUT <text:span text:style-name="highlight_re5">-p</text:span> icmpv6 <text:span text:style-name="highlight_re5">--icmpv6-type</text:span> parameter-problem <text:span text:style-name="highlight_re5">-m</text:span> comment <text:span text:style-name="highlight_re5">--comment</text:span> <text:span text:style-name="highlight_st0">"On accepte l'ICMPv6 indispensable au fonctionnement d'IPv6"</text:span> <text:span text:style-name="highlight_re5">-j</text:span> ACCEPT<text:line-break/><text:span text:style-name="highlight_re5">-A</text:span> INPUT <text:span text:style-name="highlight_re5">-p</text:span> icmpv6 <text:span text:style-name="highlight_re5">--icmpv6-type</text:span> echo-request <text:span text:style-name="highlight_re5">-m</text:span> comment <text:span text:style-name="highlight_re5">--comment</text:span> <text:span text:style-name="highlight_st0">"On accepte l'ICMPv6 indispensable au fonctionnement d'IPv6"</text:span> <text:span text:style-name="highlight_re5">-j</text:span> ACCEPT<text:line-break/><text:span text:style-name="highlight_re5">-A</text:span> INPUT <text:span text:style-name="highlight_re5">-p</text:span> icmpv6 <text:span text:style-name="highlight_re5">--icmpv6-type</text:span> echo-reply <text:span text:style-name="highlight_re5">-m</text:span> comment <text:span text:style-name="highlight_re5">--comment</text:span> <text:span text:style-name="highlight_st0">"On accepte l'ICMPv6 indispensable au fonctionnement d'IPv6"</text:span> <text:span text:style-name="highlight_re5">-j</text:span> ACCEPT<text:line-break/><text:span text:style-name="highlight_re5">-A</text:span> INPUT <text:span text:style-name="highlight_re5">-p</text:span> icmpv6 <text:span text:style-name="highlight_re5">--icmpv6-type</text:span> router-advertisement <text:span text:style-name="highlight_re5">-m</text:span> hl <text:span text:style-name="highlight_re5">--hl-eq</text:span> <text:span text:style-name="highlight_nu0">255</text:span> <text:span text:style-name="highlight_re5">-m</text:span> comment <text:span text:style-name="highlight_re5">--comment</text:span> <text:span text:style-name="highlight_st0">"On accepte l'ICMPv6 indispensable au fonctionnement d'IPv6"</text:span> <text:span text:style-name="highlight_re5">-j</text:span> ACCEPT<text:line-break/><text:span text:style-name="highlight_re5">-A</text:span> INPUT <text:span text:style-name="highlight_re5">-p</text:span> icmpv6 <text:span text:style-name="highlight_re5">--icmpv6-type</text:span> router-solicitation <text:span text:style-name="highlight_re5">-m</text:span> hl <text:span text:style-name="highlight_re5">--hl-eq</text:span> <text:span text:style-name="highlight_nu0">255</text:span> <text:span text:style-name="highlight_re5">-m</text:span> comment <text:span text:style-name="highlight_re5">--comment</text:span> <text:span text:style-name="highlight_st0">"On accepte l'ICMPv6 indispensable au fonctionnement d'IPv6"</text:span> <text:span text:style-name="highlight_re5">-j</text:span> ACCEPT<text:line-break/><text:span text:style-name="highlight_re5">-A</text:span> INPUT <text:span text:style-name="highlight_re5">-p</text:span> icmpv6 <text:span text:style-name="highlight_re5">--icmpv6-type</text:span> neighbour-advertisement <text:span text:style-name="highlight_re5">-m</text:span> hl <text:span text:style-name="highlight_re5">--hl-eq</text:span> <text:span text:style-name="highlight_nu0">255</text:span> <text:span text:style-name="highlight_re5">-m</text:span> comment <text:span text:style-name="highlight_re5">--comment</text:span> <text:span text:style-name="highlight_st0">"On accepte l'ICMPv6 indispensable au fonctionnement d'IPv6"</text:span> <text:span text:style-name="highlight_re5">-j</text:span> ACCEPT<text:line-break/><text:span text:style-name="highlight_re5">-A</text:span> INPUT <text:span text:style-name="highlight_re5">-p</text:span> icmpv6 <text:span text:style-name="highlight_re5">--icmpv6-type</text:span> neighbour-solicitation <text:span text:style-name="highlight_re5">-m</text:span> hl <text:span text:style-name="highlight_re5">--hl-eq</text:span> <text:span text:style-name="highlight_nu0">255</text:span> <text:span text:style-name="highlight_re5">-m</text:span> comment <text:span text:style-name="highlight_re5">--comment</text:span> <text:span text:style-name="highlight_st0">"On accepte l'ICMPv6 indispensable au fonctionnement d'IPv6"</text:span> <text:span text:style-name="highlight_re5">-j</text:span> ACCEPT<text:line-break/><text:span text:style-name="highlight_re5">-A</text:span> INPUT <text:span text:style-name="highlight_re5">-p</text:span> icmpv6 <text:span text:style-name="highlight_re5">--icmpv6-type</text:span> echo-request <text:span text:style-name="highlight_re5">-m</text:span> conntrack <text:span text:style-name="highlight_re5">--ctstate</text:span> NEW <text:span text:style-name="highlight_re5">-m</text:span> limit <text:span text:style-name="highlight_re5">--limit</text:span> <text:span text:style-name="highlight_nu0">1</text:span><text:span text:style-name="highlight_sy0">/</text:span>s <text:span text:style-name="highlight_re5">--limit-burst</text:span> <text:span text:style-name="highlight_nu0">1</text:span> <text:span text:style-name="highlight_re5">-m</text:span> comment <text:span text:style-name="highlight_re5">--comment</text:span> <text:span text:style-name="highlight_st0">"On refuse les trop nombreux ping"</text:span> <text:span text:style-name="highlight_re5">-j</text:span> ACCEPT<text:line-break/><text:span text:style-name="highlight_re5">-A</text:span> INPUT <text:span text:style-name="highlight_re5">-s</text:span> 2a01:4f8:<text:span text:style-name="highlight_nu0">231</text:span>:aa6::<text:span text:style-name="highlight_sy0">/</text:span><text:span text:style-name="highlight_nu0">120</text:span> <text:span text:style-name="highlight_re5">-p</text:span> tcp <text:span text:style-name="highlight_re5">-m</text:span> tcp <text:span text:style-name="highlight_re5">--syn</text:span> <text:span text:style-name="highlight_re5">-m</text:span> conntrack <text:span text:style-name="highlight_re5">--ctstate</text:span> NEW <text:span text:style-name="highlight_re5">-m</text:span> multiport <text:span text:style-name="highlight_re5">--dports</text:span> <text:span text:style-name="highlight_nu0">5432</text:span>,<text:span text:style-name="highlight_nu0">3306</text:span>,<text:span text:style-name="highlight_nu0">6379</text:span> <text:span text:style-name="highlight_re5">-m</text:span> comment <text:span text:style-name="highlight_re5">--comment</text:span> <text:span text:style-name="highlight_st0">"Accepter les connexions mysql, postgresql et redis depuis les autres VM"</text:span> <text:span text:style-name="highlight_re5">-j</text:span> ACCEPT<text:line-break/><text:span text:style-name="highlight_re5">-A</text:span> INPUT <text:span text:style-name="highlight_re5">-p</text:span> icmpv6 <text:span text:style-name="highlight_re5">--icmpv6-type</text:span> echo-request <text:span text:style-name="highlight_re5">-m</text:span> comment <text:span text:style-name="highlight_re5">--comment</text:span> <text:span text:style-name="highlight_st0">"On refuse les trop nombreux ping"</text:span> <text:span text:style-name="highlight_re5">-j</text:span> DROP<text:line-break/><text:span text:style-name="highlight_re5">-A</text:span> INPUT <text:span text:style-name="highlight_re5">-m</text:span> conntrack <text:span text:style-name="highlight_re5">--ctstate</text:span> INVALID <text:span text:style-name="highlight_re5">-m</text:span> comment <text:span text:style-name="highlight_re5">--comment</text:span> <text:span text:style-name="highlight_st0">"On refuse tout le reste en entrée"</text:span> <text:span text:style-name="highlight_re5">-j</text:span> DROP<text:line-break/><text:span text:style-name="highlight_re5">-A</text:span> INPUT <text:span text:style-name="highlight_re5">-m</text:span> comment <text:span text:style-name="highlight_re5">--comment</text:span> <text:span text:style-name="highlight_st0">"On refuse tout le reste en entrée"</text:span> <text:span text:style-name="highlight_re5">-j</text:span> REJECT<text:line-break/>COMMIT</text:p>
          </table:table-cell>
        </table:table-row>
      </table:table>
      <text:h text:style-name="Heading_20_3" text:outline-level="3"><text:bookmark-start text:name="__RefHeading___paquets_installes_9"/><text:bookmark-start text:name="paquets_installes"/>Paquets installés<text:bookmark-end text:name="__RefHeading___paquets_installes_9"/><text:bookmark-end text:name="paquets_installes"/></text:h>
      <text:p text:style-name="Text_20_body">Nous utilisons le dépôts <text:span text:style-name="Source_20_Text">pgdg</text:span> pour diposer des paquets officielsde PostgreSQL, dans <text:span text:style-name="Source_20_Text">/etc/apt/sources.list.d/pgdg.list</text:span> :</text:p>
      <text:p text:style-name="Preformatted_20_Text">deb http://apt.postgresql.org/pub/repos/apt bookworm-pgdg main</text:p>
      <text:p text:style-name="Text_20_body">La liste des paquets :</text:p>
      <text:p text:style-name="Preformatted_20_Text"># dpkg -l | grep '^i' |awk '{ print $2 }' | sed '/^$/d'| sort<text:line-break/>adduser<text:line-break/>apparmor<text:line-break/>apt<text:line-break/>apt-listchanges<text:line-break/>apt-utils<text:line-break/>aspell<text:line-break/>aspell-fr<text:line-break/>base-files<text:line-break/>base-passwd<text:line-break/>bash<text:line-break/>bash-completion<text:line-break/>bind9-host<text:line-break/>bind9-libs:amd64<text:line-break/>bsdextrautils<text:line-break/>bsdutils<text:line-break/>busybox<text:line-break/>bzip2<text:line-break/>ca-certificates<text:line-break/>console-setup<text:line-break/>console-setup-linux<text:line-break/>coreutils<text:line-break/>cpio<text:line-break/>cron<text:line-break/>cron-daemon-common<text:line-break/>curl<text:line-break/>dash<text:line-break/>dbus<text:line-break/>dbus-bin<text:line-break/>dbus-daemon<text:line-break/>dbus-session-bus-common<text:line-break/>dbus-system-bus-common<text:line-break/>dbus-user-session<text:line-break/>debconf<text:line-break/>debconf-i18n<text:line-break/>debian-archive-keyring<text:line-break/>debian-faq<text:line-break/>debianutils<text:line-break/>dictionaries-common<text:line-break/>diffutils<text:line-break/>dirmngr<text:line-break/>discover<text:line-break/>discover-data<text:line-break/>distro-info-data<text:line-break/>dmidecode<text:line-break/>dmsetup<text:line-break/>doc-debian<text:line-break/>dpkg<text:line-break/>e2fsprogs<text:line-break/>eject<text:line-break/>emacsen-common<text:line-break/>ethtool<text:line-break/>exuberant-ctags<text:line-break/>fail2ban<text:line-break/>fdisk<text:line-break/>file<text:line-break/>findutils<text:line-break/>firmware-linux-free<text:line-break/>fontconfig-config<text:line-break/>fonts-dejavu-core<text:line-break/>galera-4<text:line-break/>gawk<text:line-break/>gcc-10-base:amd64<text:line-break/>gcc-12-base:amd64<text:line-break/>gcc-8-base:amd64<text:line-break/>gdal-data<text:line-break/>gdal-plugins<text:line-break/>gdbm-l10n<text:line-break/>gettext-base<text:line-break/>gnupg<text:line-break/>gnupg-l10n<text:line-break/>gnupg-utils<text:line-break/>gpg<text:line-break/>gpg-agent<text:line-break/>gpgconf<text:line-break/>gpgsm<text:line-break/>gpgv<text:line-break/>gpg-wks-client<text:line-break/>gpg-wks-server<text:line-break/>grep<text:line-break/>groff-base<text:line-break/>grub2-common<text:line-break/>grub-common<text:line-break/>grub-pc<text:line-break/>grub-pc-bin<text:line-break/>guile-3.0-libs:amd64<text:line-break/>gzip<text:line-break/>hdparm<text:line-break/>hostname<text:line-break/>htop<text:line-break/>ifrench-gut<text:line-break/>iftop<text:line-break/>ifupdown<text:line-break/>inetutils-telnet<text:line-break/>init<text:line-break/>initramfs-tools<text:line-break/>initramfs-tools-core<text:line-break/>init-system-helpers<text:line-break/>installation-report<text:line-break/>iotop<text:line-break/>iproute2<text:line-break/>iptables<text:line-break/>iptables-persistent<text:line-break/>iputils-ping<text:line-break/>isc-dhcp-client<text:line-break/>isc-dhcp-common<text:line-break/>iso-codes<text:line-break/>ispell<text:line-break/>kbd<text:line-break/>keyboard-configuration<text:line-break/>keyutils<text:line-break/>klibc-utils<text:line-break/>kmod<text:line-break/>krb5-locales<text:line-break/>laptop-detect<text:line-break/>less<text:line-break/>libacl1:amd64<text:line-break/>libaec0:amd64<text:line-break/>libaom3:amd64<text:line-break/>libapparmor1:amd64<text:line-break/>libapt-inst2.0:amd64<text:line-break/>libapt-pkg5.0:amd64<text:line-break/>libapt-pkg6.0:amd64<text:line-break/>libargon2-1:amd64<text:line-break/>libarmadillo11<text:line-break/>libarpack2:amd64<text:line-break/>libaspell15:amd64<text:line-break/>libassuan0:amd64<text:line-break/>libatomic1:amd64<text:line-break/>libattr1:amd64<text:line-break/>libaudit1:amd64<text:line-break/>libaudit-common<text:line-break/>libblas3:amd64<text:line-break/>libblkid1:amd64<text:line-break/>libblosc1:amd64<text:line-break/>libbpf1:amd64<text:line-break/>libbrotli1:amd64<text:line-break/>libbsd0:amd64<text:line-break/>libbz2-1.0:amd64<text:line-break/>libc6:amd64<text:line-break/>libcap2:amd64<text:line-break/>libcap2-bin<text:line-break/>libcap-ng0:amd64<text:line-break/>libc-bin<text:line-break/>libcbor0.8:amd64<text:line-break/>libcfitsio10:amd64<text:line-break/>libcgi-fast-perl<text:line-break/>libcgi-pm-perl<text:line-break/>libc-l10n<text:line-break/>libclone-perl:amd64<text:line-break/>libcom-err2:amd64<text:line-break/>libcommon-sense-perl:amd64<text:line-break/>libconfig-inifiles-perl<text:line-break/>libcrypt1:amd64<text:line-break/>libcryptsetup12:amd64<text:line-break/>libcurl3-gnutls:amd64<text:line-break/>libcurl4:amd64<text:line-break/>libdav1d6:amd64<text:line-break/>libdaxctl1:amd64<text:line-break/>libdb5.3:amd64<text:line-break/>libdbd-mysql-perl:amd64<text:line-break/>libdbd-pg-perl<text:line-break/>libdbi-perl:amd64<text:line-break/>libdbus-1-3:amd64<text:line-break/>libde265-0:amd64<text:line-break/>libdebconfclient0:amd64<text:line-break/>libdeflate0:amd64<text:line-break/>libdevmapper1.02.1:amd64<text:line-break/>libdiscover2<text:line-break/>libdns-export1104<text:line-break/>libedit2:amd64<text:line-break/>libefiboot1:amd64<text:line-break/>libefivar1:amd64<text:line-break/>libelf1:amd64<text:line-break/>libencode-locale-perl<text:line-break/>libestr0:amd64<text:line-break/>libevent-core-2.1-7:amd64<text:line-break/>libexpat1:amd64<text:line-break/>libext2fs2:amd64<text:line-break/>libfastjson4:amd64<text:line-break/>libfcgi0ldbl:amd64<text:line-break/>libfcgi-bin<text:line-break/>libfcgi-perl<text:line-break/>libfdisk1:amd64<text:line-break/>libffi6:amd64<text:line-break/>libffi8:amd64<text:line-break/>libfido2-1:amd64<text:line-break/>libfile-find-rule-perl<text:line-break/>libfontconfig1:amd64<text:line-break/>libfreetype6:amd64<text:line-break/>libfreexl1:amd64<text:line-break/>libfstrm0:amd64<text:line-break/>libfuse2:amd64<text:line-break/>libfyba0:amd64<text:line-break/>libgc1:amd64<text:line-break/>libgcc1:amd64<text:line-break/>libgcc-s1:amd64<text:line-break/>libgcrypt20:amd64<text:line-break/>libgdal32<text:line-break/>libgdbm6:amd64<text:line-break/>libgdbm-compat4:amd64<text:line-break/>libgeos3.11.1:amd64<text:line-break/>libgeos-c1v5:amd64<text:line-break/>libgeotiff5:amd64<text:line-break/>libgfortran5:amd64<text:line-break/>libgif7:amd64<text:line-break/>libglib2.0-0:amd64<text:line-break/>libglib2.0-data<text:line-break/>libgmp10:amd64<text:line-break/>libgnutls30:amd64<text:line-break/>libgpg-error0:amd64<text:line-break/>libgpm2:amd64<text:line-break/>libgssapi-krb5-2:amd64<text:line-break/>libhdf4-0-alt<text:line-break/>libhdf5-103-1:amd64<text:line-break/>libhdf5-hl-100:amd64<text:line-break/>libheif1:amd64<text:line-break/>libhogweed4:amd64<text:line-break/>libhogweed6:amd64<text:line-break/>libhtml-parser-perl:amd64<text:line-break/>libhtml-tagset-perl<text:line-break/>libhtml-template-perl<text:line-break/>libhttp-date-perl<text:line-break/>libhttp-message-perl<text:line-break/>libicu72:amd64<text:line-break/>libidn11:amd64<text:line-break/>libidn2-0:amd64<text:line-break/>libio-html-perl<text:line-break/>libio-pty-perl<text:line-break/>libip4tc0:amd64<text:line-break/>libip4tc2:amd64<text:line-break/>libip6tc0:amd64<text:line-break/>libip6tc2:amd64<text:line-break/>libipc-run-perl<text:line-break/>libiptc0:amd64<text:line-break/>libisc-export1100:amd64<text:line-break/>libjbig0:amd64<text:line-break/>libjemalloc2:amd64<text:line-break/>libjpeg62-turbo:amd64<text:line-break/>libjson-c3:amd64<text:line-break/>libjson-c5:amd64<text:line-break/>libjson-perl<text:line-break/>libjson-xs-perl<text:line-break/>libk5crypto3:amd64<text:line-break/>libkeyutils1:amd64<text:line-break/>libklibc:amd64<text:line-break/>libkmlbase1:amd64<text:line-break/>libkmldom1:amd64<text:line-break/>libkmlengine1:amd64<text:line-break/>libkmod2:amd64<text:line-break/>libkrb5-3:amd64<text:line-break/>libkrb5support0:amd64<text:line-break/>libksba8:amd64<text:line-break/>liblapack3:amd64<text:line-break/>liblcms2-2:amd64<text:line-break/>libldap-2.5-0:amd64<text:line-break/>libldap-common<text:line-break/>liblerc4:amd64<text:line-break/>libllvm16:amd64<text:line-break/>libllvm19:amd64<text:line-break/>liblmdb0:amd64<text:line-break/>liblocale-gettext-perl<text:line-break/>liblockfile-bin<text:line-break/>liblognorm5:amd64<text:line-break/>libltdl7:amd64<text:line-break/>liblwp-mediatypes-perl<text:line-break/>liblz4-1:amd64<text:line-break/>liblzf1:amd64<text:line-break/>liblzma5:amd64<text:line-break/>liblzo2-2:amd64<text:line-break/>libmagic1:amd64<text:line-break/>libmagic-mgc<text:line-break/>libmariadb3:amd64<text:line-break/>libmaxminddb0:amd64<text:line-break/>libmd0:amd64<text:line-break/>libminizip1:amd64<text:line-break/>libmnl0:amd64<text:line-break/>libmount1:amd64<text:line-break/>libmpfr6:amd64<text:line-break/>libncurses6:amd64<text:line-break/>libncursesw6:amd64<text:line-break/>libndctl6:amd64<text:line-break/>libnetcdf19:amd64<text:line-break/>libnetfilter-conntrack3:amd64<text:line-break/>libnettle6:amd64<text:line-break/>libnettle8:amd64<text:line-break/>libnewt0.52:amd64<text:line-break/>libnfnetlink0:amd64<text:line-break/>libnfsidmap1:amd64<text:line-break/>libnftnl11:amd64<text:line-break/>libnghttp2-14:amd64<text:line-break/>libnl-3-200:amd64<text:line-break/>libnl-genl-3-200:amd64<text:line-break/>libnpth0:amd64<text:line-break/>libnsl2:amd64<text:line-break/>libnspr4:amd64<text:line-break/>libnss3:amd64<text:line-break/>libnss-nis:amd64<text:line-break/>libnss-nisplus:amd64<text:line-break/>libnss-systemd:amd64<text:line-break/>libnuma1:amd64<text:line-break/>libnumber-compare-perl<text:line-break/>libodbc2:amd64<text:line-break/>libodbcinst2:amd64<text:line-break/>libogdi4.1<text:line-break/>libopenjp2-7:amd64<text:line-break/>libp11-kit0:amd64<text:line-break/>libpam0g:amd64<text:line-break/>libpam-modules:amd64<text:line-break/>libpam-modules-bin<text:line-break/>libpam-runtime<text:line-break/>libpam-systemd:amd64<text:line-break/>libpcap0.8:amd64<text:line-break/>libpci3:amd64<text:line-break/>libpcre2-8-0:amd64<text:line-break/>libpcre3:amd64<text:line-break/>libperl5.36:amd64<text:line-break/>libpipeline1:amd64<text:line-break/>libpmem1:amd64<text:line-break/>libpng16-16:amd64<text:line-break/>libpoppler126:amd64<text:line-break/>libpopt0:amd64<text:line-break/>libpq5:amd64<text:line-break/>libproc2-0:amd64<text:line-break/>libprocps7:amd64<text:line-break/>libproj25:amd64<text:line-break/>libprotobuf-c1:amd64<text:line-break/>libpsl5:amd64<text:line-break/>libpython3.11-minimal:amd64<text:line-break/>libpython3.11-stdlib:amd64<text:line-break/>libpython3-stdlib:amd64<text:line-break/>libqhull-r8.0:amd64<text:line-break/>libquadmath0:amd64<text:line-break/>libreadline8:amd64<text:line-break/>libregexp-ipv6-perl<text:line-break/>librtmp1:amd64<text:line-break/>librttopo1:amd64<text:line-break/>libsasl2-2:amd64<text:line-break/>libsasl2-modules:amd64<text:line-break/>libsasl2-modules-db:amd64<text:line-break/>libseccomp2:amd64<text:line-break/>libselinux1:amd64<text:line-break/>libsemanage2:amd64<text:line-break/>libsemanage-common<text:line-break/>libsensors5:amd64<text:line-break/>libsensors-config<text:line-break/>libsepol1:amd64<text:line-break/>libsepol2:amd64<text:line-break/>libsigsegv2:amd64<text:line-break/>libslang2:amd64<text:line-break/>libsmartcols1:amd64<text:line-break/>libsnappy1v5:amd64<text:line-break/>libsodium23:amd64<text:line-break/>libspatialite7:amd64<text:line-break/>libsqlite3-0:amd64<text:line-break/>libss2:amd64<text:line-break/>libssh2-1:amd64<text:line-break/>libssl1.1:amd64<text:line-break/>libssl3:amd64<text:line-break/>libstdc++6:amd64<text:line-break/>libsuperlu5:amd64<text:line-break/>libsystemd0:amd64<text:line-break/>libsystemd-shared:amd64<text:line-break/>libsz2:amd64<text:line-break/>libtasn1-6:amd64<text:line-break/>libterm-readkey-perl<text:line-break/>libtext-charwidth-perl:amd64<text:line-break/>libtext-glob-perl<text:line-break/>libtext-iconv-perl:amd64<text:line-break/>libtext-template-perl<text:line-break/>libtext-wrapi18n-perl<text:line-break/>libtiff6:amd64<text:line-break/>libtimedate-perl<text:line-break/>libtinfo6:amd64<text:line-break/>libtirpc3:amd64<text:line-break/>libtirpc-common<text:line-break/>libtypes-serialiser-perl<text:line-break/>libuchardet0:amd64<text:line-break/>libudev1:amd64<text:line-break/>libunistring2:amd64<text:line-break/>liburing2:amd64<text:line-break/>liburiparser1:amd64<text:line-break/>liburi-perl<text:line-break/>libusb-1.0-0:amd64<text:line-break/>libuuid1:amd64<text:line-break/>libuv1:amd64<text:line-break/>libwebp7:amd64<text:line-break/>libwrap0:amd64<text:line-break/>libx11-6:amd64<text:line-break/>libx11-data<text:line-break/>libx265-199:amd64<text:line-break/>libxau6:amd64<text:line-break/>libxcb1:amd64<text:line-break/>libxdmcp6:amd64<text:line-break/>libxerces-c3.2:amd64<text:line-break/>libxext6:amd64<text:line-break/>libxml2:amd64<text:line-break/>libxmuu1:amd64<text:line-break/>libxslt1.1:amd64<text:line-break/>libxtables12:amd64<text:line-break/>libxxhash0:amd64<text:line-break/>libz3-4:amd64<text:line-break/>libzstd1:amd64<text:line-break/>linux-base<text:line-break/>linux-image-6.1.0-39-amd64<text:line-break/>linux-image-6.1.0-40-amd64<text:line-break/>linux-image-amd64<text:line-break/>locales<text:line-break/>login<text:line-break/>logrotate<text:line-break/>logsave<text:line-break/>lsb-base<text:line-break/>lsb-release<text:line-break/>lsof<text:line-break/>mailcap<text:line-break/>make-guile<text:line-break/>man-db<text:line-break/>manpages<text:line-break/>manpages-fr<text:line-break/>mariadb-backup<text:line-break/>mariadb-client<text:line-break/>mariadb-client-core<text:line-break/>mariadb-common<text:line-break/>mariadb-plugin-provider-bzip2<text:line-break/>mariadb-plugin-provider-lz4<text:line-break/>mariadb-plugin-provider-lzma<text:line-break/>mariadb-plugin-provider-lzo<text:line-break/>mariadb-plugin-provider-snappy<text:line-break/>mariadb-server<text:line-break/>mariadb-server-core<text:line-break/>mawk<text:line-break/>media-types<text:line-break/>mime-support<text:line-break/>mount<text:line-break/>mysql-common<text:line-break/>nano<text:line-break/>ncal<text:line-break/>ncurses-base<text:line-break/>ncurses-bin<text:line-break/>ncurses-term<text:line-break/>netbase<text:line-break/>netcat-traditional<text:line-break/>netfilter-persistent<text:line-break/>net-tools<text:line-break/>nfs-common<text:line-break/>openssh-client<text:line-break/>openssh-server<text:line-break/>openssh-sftp-server<text:line-break/>openssl<text:line-break/>os-prober<text:line-break/>passwd<text:line-break/>pci.ids<text:line-break/>pciutils<text:line-break/>perl<text:line-break/>perl-base<text:line-break/>perl-modules-5.36<text:line-break/>pg-activity<text:line-break/>pinentry-curses<text:line-break/>poppler-data<text:line-break/>postgis<text:line-break/>postgis-doc<text:line-break/>postgresql<text:line-break/>postgresql-17<text:line-break/>postgresql-17-rum<text:line-break/>postgresql-18<text:line-break/>postgresql-18-jit<text:line-break/>postgresql-client-17<text:line-break/>postgresql-client-18<text:line-break/>postgresql-client-common<text:line-break/>postgresql-common<text:line-break/>postgresql-common-dev<text:line-break/>postgresql-contrib<text:line-break/>powermgmt-base<text:line-break/>procps<text:line-break/>proj-bin<text:line-break/>proj-data<text:line-break/>psmisc<text:line-break/>publicsuffix<text:line-break/>pv<text:line-break/>python3<text:line-break/>python3.11<text:line-break/>python3.11-minimal<text:line-break/>python3-apt<text:line-break/>python3-attr<text:line-break/>python3-blessed<text:line-break/>python3-certifi<text:line-break/>python3-cffi-backend:amd64<text:line-break/>python3-chardet<text:line-break/>python3-charset-normalizer<text:line-break/>python3-cryptography<text:line-break/>python3-debconf<text:line-break/>python3-debian<text:line-break/>python3-debianbts<text:line-break/>python3-httplib2<text:line-break/>python3-humanize<text:line-break/>python3-idna<text:line-break/>python3-minimal<text:line-break/>python3-pkg-resources<text:line-break/>python3-psutil<text:line-break/>python3-psycopg2<text:line-break/>python3-pycurl<text:line-break/>python3-pyinotify<text:line-break/>python3-pymysql<text:line-break/>python3-pyparsing<text:line-break/>python3-pysimplesoap<text:line-break/>python3-reportbug<text:line-break/>python3-requests<text:line-break/>python3-six<text:line-break/>python3-systemd<text:line-break/>python3-urllib3<text:line-break/>python3-wcwidth<text:line-break/>python-apt-common<text:line-break/>python-is-python3<text:line-break/>qemu-guest-agent<text:line-break/>readline-common<text:line-break/>redis<text:line-break/>redis-server<text:line-break/>redis-tools<text:line-break/>reportbug<text:line-break/>rpcbind<text:line-break/>rsync<text:line-break/>rsyslog<text:line-break/>runit-helper<text:line-break/>sed<text:line-break/>sensible-utils<text:line-break/>shared-mime-info<text:line-break/>socat<text:line-break/>ssl-cert<text:line-break/>sysstat<text:line-break/>systemd<text:line-break/>systemd-sysv<text:line-break/>systemd-timesyncd<text:line-break/>sysvinit-utils<text:line-break/>tar<text:line-break/>task-french<text:line-break/>tasksel<text:line-break/>tasksel-data<text:line-break/>task-ssh-server<text:line-break/>tcpdump<text:line-break/>traceroute<text:line-break/>tzdata<text:line-break/>ucf<text:line-break/>udev<text:line-break/>unixodbc-common<text:line-break/>usbutils<text:line-break/>usrmerge<text:line-break/>util-linux<text:line-break/>util-linux-extra<text:line-break/>util-linux-locales<text:line-break/>vim<text:line-break/>vim-common<text:line-break/>vim-runtime<text:line-break/>vim-tiny<text:line-break/>wamerican<text:line-break/>wfrench<text:line-break/>wget<text:line-break/>whiptail<text:line-break/>whois<text:line-break/>xauth<text:line-break/>xdg-user-dirs<text:line-break/>xkb-data<text:line-break/>xxd<text:line-break/>xz-utils<text:line-break/>zabbix-agent2<text:line-break/>zlib1g:amd64<text:line-break/>zstd</text:p>
      <text:h text:style-name="Heading_20_3" text:outline-level="3"><text:bookmark-start text:name="__RefHeading___stockage_10"/><text:bookmark-start text:name="stockage"/>Stockage<text:bookmark-end text:name="__RefHeading___stockage_10"/><text:bookmark-end text:name="stockage"/></text:h>
      <text:p text:style-name="Text_20_body">Nous montons les partages ZFS de nos backups MySQL et PostgreSQL :</text:p>
      <text:p text:style-name="Text_20_body">Dans <text:span text:style-name="Source_20_Text">/etc/fstab</text:span> :</text:p>
      <table:table table:style-name="Table">
        <table:table-column table:style-name="odt_auto_style_table_column_3_1"/>
        <table:table-row>
          <table:table-cell office:value-type="string" table:style-name="tablecell">
            <text:p text:style-name="Preformatted_20_Text"><text:span text:style-name="highlight_co0"># mysql_backups ZFS NFS share:</text:span><text:line-break/>192.168.10.1:<text:span text:style-name="highlight_sy0">/</text:span>zdata<text:span text:style-name="highlight_sy0">/</text:span>mysql_data<text:s text:c="2"/><text:span text:style-name="highlight_sy0">/</text:span>mysql_backups<text:s text:c="2"/>nfs<text:s text:c="2"/>auto<text:s text:c="2"/><text:span text:style-name="highlight_nu0">0</text:span> <text:span text:style-name="highlight_nu0">0</text:span><text:line-break/><text:span text:style-name="highlight_co0"># postgresql_backups ZFS NFS share:</text:span><text:line-break/>192.168.10.1:<text:span text:style-name="highlight_sy0">/</text:span>zdata<text:span text:style-name="highlight_sy0">/</text:span>postgresql_data <text:span text:style-name="highlight_sy0">/</text:span>postgresql_backups<text:s text:c="2"/>nfs<text:s text:c="2"/>auto<text:s text:c="2"/><text:span text:style-name="highlight_nu0">0</text:span> <text:span text:style-name="highlight_nu0">0</text:span></text:p>
          </table:table-cell>
        </table:table-row>
      </table:table>
      <text:h text:style-name="Heading_20_3" text:outline-level="3"><text:bookmark-start text:name="__RefHeading___sauvegardes_des_bases_11"/><text:bookmark-start text:name="sauvegardes_des_bases"/>Sauvegardes des bases<text:bookmark-end text:name="__RefHeading___sauvegardes_des_bases_11"/><text:bookmark-end text:name="sauvegardes_des_bases"/></text:h>
      <text:h text:style-name="Heading_20_4" text:outline-level="4"><text:bookmark-start text:name="__RefHeading___mysqlmariadb_12"/><text:bookmark-start text:name="mysqlmariadb"/>MySQL/MariaDB<text:bookmark-end text:name="__RefHeading___mysqlmariadb_12"/><text:bookmark-end text:name="mysqlmariadb"/></text:h>
      <text:p text:style-name="Text_20_body">Nous utilisons le paquet <text:span text:style-name="Source_20_Text">mariadb-backup</text:span>, lequel permet de faire nos sauvegardes complètes des bases sans avoir à suspendre ou verrouiller nos bases.</text:p>
      <text:p text:style-name="Text_20_body">Nous avons créé dans MySQL un « super admin » qui peut accéder à toutes les bases :</text:p>
      <table:table table:style-name="Table">
        <table:table-column table:style-name="odt_auto_style_table_column_4_1"/>
        <table:table-row>
          <table:table-cell office:value-type="string" table:style-name="tablecell">
            <text:p text:style-name="Preformatted_20_Text">mysql<text:line-break/>MariaDB <text:span text:style-name="highlight_br0">[</text:span><text:span text:style-name="highlight_br0">(</text:span>none<text:span text:style-name="highlight_br0">)</text:span><text:span text:style-name="highlight_br0">]</text:span><text:span text:style-name="highlight_sy0">&gt;</text:span> CREATE USER <text:span text:style-name="highlight_st_h">'libertasuperuser'</text:span><text:span text:style-name="highlight_sy0">@</text:span><text:span text:style-name="highlight_st_h">'%'</text:span> IDENTIFIED BY <text:span text:style-name="highlight_st_h">'motdepassecomplexe'</text:span>;<text:line-break/>MariaDB <text:span text:style-name="highlight_br0">[</text:span><text:span text:style-name="highlight_br0">(</text:span>none<text:span text:style-name="highlight_br0">)</text:span><text:span text:style-name="highlight_br0">]</text:span><text:span text:style-name="highlight_sy0">&gt;</text:span> grant all privileges on <text:span text:style-name="highlight_sy0">*</text:span>.<text:span text:style-name="highlight_sy0">*</text:span> to <text:span text:style-name="highlight_st_h">'libertasuperuser'</text:span><text:span text:style-name="highlight_sy0">@</text:span><text:span text:style-name="highlight_st_h">'%'</text:span> with grant option;<text:line-break/>MariaDB <text:span text:style-name="highlight_br0">[</text:span><text:span text:style-name="highlight_br0">(</text:span>none<text:span text:style-name="highlight_br0">)</text:span><text:span text:style-name="highlight_br0">]</text:span><text:span text:style-name="highlight_sy0">&gt;</text:span> flush privileges;<text:line-break/><text:span text:style-name="highlight_sy0">&lt;</text:span>code<text:span text:style-name="highlight_sy0">&gt;</text:span><text:line-break/> <text:line-break/>Notre tâche planifiée qu<text:span text:style-name="highlight_st_h">'on créé dans une tâche '</text:span><text:span text:style-name="highlight_st_h">'cron'</text:span><text:span text:style-name="highlight_st_h">'. Nous gardons les 7 derniers jours localement pour en disposer facilement en cas de coup dur, ensuite ce sont nos snapshots ZFS qui s'</text:span>occupent <text:span text:style-name="highlight_kw2">du</text:span> reste :<text:line-break/> <text:line-break/><text:span text:style-name="highlight_sy0">&lt;</text:span>code <text:span text:style-name="highlight_kw2">bash</text:span><text:span text:style-name="highlight_sy0">&gt;</text:span><text:line-break/><text:span text:style-name="highlight_sy0">@</text:span>daily <text:span text:style-name="highlight_kw2">find</text:span> <text:span text:style-name="highlight_sy0">/</text:span>mysql_backups<text:span text:style-name="highlight_sy0">/</text:span> <text:span text:style-name="highlight_re5">-type</text:span> d <text:span text:style-name="highlight_re5">-ctime</text:span> +<text:span text:style-name="highlight_nu0">7</text:span> <text:span text:style-name="highlight_re5">-exec</text:span> <text:span text:style-name="highlight_kw2">rm</text:span> <text:span text:style-name="highlight_re5">-rf</text:span> <text:span text:style-name="highlight_br0">{</text:span><text:span text:style-name="highlight_br0">}</text:span>+ <text:span text:style-name="highlight_sy0">&amp;&amp;</text:span> mariadb-backup <text:span text:style-name="highlight_re5">--backup</text:span> <text:span text:style-name="highlight_re5">--target-dir</text:span>=<text:span text:style-name="highlight_sy0">/</text:span>mysql_backups<text:span text:style-name="highlight_sy0">/</text:span>$<text:span text:style-name="highlight_br0">(</text:span><text:span text:style-name="highlight_kw2">date</text:span> +<text:span text:style-name="highlight_st0">"%Y%m%d-%H%M%S"</text:span><text:span text:style-name="highlight_br0">)</text:span> <text:span text:style-name="highlight_re5">--user</text:span>=<text:span text:style-name="highlight_st_h">'libertasuperuser'</text:span> <text:span text:style-name="highlight_re5">--password</text:span>=<text:span text:style-name="highlight_st_h">'motdepassecomplexe'</text:span></text:p>
          </table:table-cell>
        </table:table-row>
      </table:table>
      <text:h text:style-name="Heading_20_5" text:outline-level="5"><text:bookmark-start text:name="__RefHeading___postgresql_13"/><text:bookmark-start text:name="postgresql"/>PostgreSQL<text:bookmark-end text:name="__RefHeading___postgresql_13"/><text:bookmark-end text:name="postgresql"/></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3::43:02</meta:creation-date>
    <dc:creator>Generated</dc:creator>
    <dc:date>2026-09-17T13::43:02</dc:date>
    <dc:language>en-US</dc:language>
    <meta:editing-cycles>1</meta:editing-cycles>
    <meta:editing-duration>PT0S</meta:editing-duration>
    <dc:title>tech:sql-01</dc:title>
  </office:meta>
</office:document-meta>
</file>